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0.94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ktronik:elektronik_esp32"/><text:bookmark-start text:name="__RefHeading___esp32_1"/><text:bookmark-start text:name="esp32"/>ESP32<text:bookmark-end text:name="__RefHeading___esp32_1"/><text:bookmark-end text:name="esp32"/></text:h>
      <text:p text:style-name="Text_20_body"><draw:frame draw:style-name="PluginODTAutoStyle_Frame_1_text_frame" draw:name="Frame1" text:anchor-type="paragraph" svg:width="240.945pt" draw:z-index="0" svg:x="0cm" svg:y="0cm" svg:min-height="1cm"><draw:text-box><table:table table:style-name="Table"><table:table-column table:style-name="odt_auto_style_table_column_1_1"/><table:table-row><table:table-cell office:value-type="string" table:style-name="tablecell"><text:p text:style-name="tablealignleft">Bei der Verwendung von fertigem Code aus dem Internet, muss darauf geachtet werden auf welcher ESP API dieser basiert. Mit der Umstellung von v2 auf v3 haben sich einige Befehle verändert.
Hier gibt es zwei Möglichkeiten:</text:p><text:list text:style-name="Numbering_20_1" text:continue-numbering="false"><text:list-item><text:p text:style-name="Numbering_20_1_Content_First">  Die Bibliothek in der IDE anpassen</text:p></text:list-item><text:list-item><text:p text:style-name="Numbering_20_1_Content_Last">  Den Code umschreiben</text:p></text:list-item></text:list><text:p text:style-name="Text_20_body">Weitere Informationen gibt es hier:</text:p><text:p text:style-name="Text_20_body"><text:a xlink:type="simple" xlink:href="https://docs.espressif.com/projects/arduino-esp32/en/latest/migration_guides/2.x_to_3.0.html" text:style-name="Internet_20_link" text:visited-style-name="Visited_20_Internet_20_Link">Migration from 2.x to 3.0</text:a></text:p></table:table-cell></table:table-row></table:table></draw:text-box></draw:frame></text:p>
      <text:h text:style-name="Heading_20_2" text:outline-level="2"><text:bookmark-start text:name="__RefHeading___esphome_2"/><text:bookmark-start text:name="esphome"/>ESPHome<text:bookmark-end text:name="__RefHeading___esphome_2"/><text:bookmark-end text:name="esphome"/></text:h>
      <text:p text:style-name="Text_20_body">ESPHome Themen werden hier behandelt: <text:a xlink:type="simple" xlink:href="https://wiki.mahlen.biz/doku.php?id=home_assistant:esphome" text:style-name="Internet_20_link" text:visited-style-name="Visited_20_Internet_20_Link">ESPHome</text:a></text:p>
      <text:h text:style-name="Heading_20_3" text:outline-level="3"><text:bookmark-start text:name="__RefHeading___cheap_yellow_display_cyd_3"/><text:bookmark-start text:name="cheap_yellow_display_cyd"/>Cheap Yellow Display (CYD)<text:bookmark-end text:name="__RefHeading___cheap_yellow_display_cyd_3"/><text:bookmark-end text:name="cheap_yellow_display_cyd"/></text:h>
      <text:p text:style-name="Text_20_body">Empfohlenes GitHub Repository: <text:a xlink:type="simple" xlink:href="https://github.com/witnessmenow/ESP32-Cheap-Yellow-Display" text:style-name="Internet_20_link" text:visited-style-name="Visited_20_Internet_20_Link">ESP32-Cheap-Yellow-Display</text:a></text:p>
      <text:h text:style-name="Heading_20_2" text:outline-level="2"><text:bookmark-start text:name="__RefHeading___linksammlung_bei_spi_problemen_touch_spi_und_lcd_brauchen_jeweils_einen_spi_bus_-_so_nicht_moeglich_beim_esp32_4"/><text:bookmark-start text:name="linksammlung_bei_spi_problemen_touch_spi_und_lcd_brauchen_jeweils_einen_spi_bus_-_so_nicht_moeglich_beim_esp32"/>Linksammlung bei SPI Problemen (Touch, SPI und LCD brauchen jeweils einen SPI Bus -&gt; So nicht möglich beim ESP32):<text:bookmark-end text:name="__RefHeading___linksammlung_bei_spi_problemen_touch_spi_und_lcd_brauchen_jeweils_einen_spi_bus_-_so_nicht_moeglich_beim_esp32_4"/><text:bookmark-end text:name="linksammlung_bei_spi_problemen_touch_spi_und_lcd_brauchen_jeweils_einen_spi_bus_-_so_nicht_moeglich_beim_esp32"/></text:h>
      <text:p text:style-name="Text_20_body"><text:a xlink:type="simple" xlink:href="https://github.com/Bodmer/TFT_eSPI/pull/3186" text:style-name="Internet_20_link" text:visited-style-name="Visited_20_Internet_20_Link">https://github.com/Bodmer/TFT_eSPI/pull/318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0.94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6::01:03</meta:creation-date>
    <dc:creator>Generated</dc:creator>
    <dc:date>2026-09-14T16::01:03</dc:date>
    <dc:language>en-US</dc:language>
    <meta:editing-cycles>1</meta:editing-cycles>
    <meta:editing-duration>PT0S</meta:editing-duration>
    <dc:title>elektronik:elektronik_esp32</dc:title>
  </office:meta>
</office:document-meta>
</file>