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fb7048e04a8473787d817e8a1bcd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 text:name="home"/><text:bookmark-start text:name="__RefHeading___herzlich_willkommen_im_smart-home_base_wiki_1"/><text:bookmark-start text:name="herzlich_willkommen_im_smart-home_base_wiki"/>Herzlich Willkommen im Smart-Home Base Wiki<text:bookmark-end text:name="__RefHeading___herzlich_willkommen_im_smart-home_base_wiki_1"/><text:bookmark-end text:name="herzlich_willkommen_im_smart-home_base_wiki"/></text:h></table:table-cell></table:table-row></table:table></draw:text-box></draw:frame></text:p>
      <text:p text:style-name="Text_20_body"><draw:frame draw:style-name="mediacenter" draw:name="0" text:anchor-type="paragraph" draw:z-index="0" svg:width="21.166666666667cm" style:rel-width="100%" svg:height="7.5595238095238cm" style:rel-height="scale"><draw:image xlink:href="Pictures/aafb7048e04a8473787d817e8a1bcd3b.png" xlink:type="simple" xlink:show="embed" xlink:actuate="onLoad"/></draw:frame>
<text:line-break/></text:p>
      <text:h text:style-name="Heading_20_4" text:outline-level="4"><text:bookmark-start text:name="__RefHeading___was_wird_man_hier_finden_2"/><text:bookmark-start text:name="was_wird_man_hier_finden"/>Was wird man hier finden?<text:bookmark-end text:name="__RefHeading___was_wird_man_hier_finden_2"/><text:bookmark-end text:name="was_wird_man_hier_finden"/></text:h>
      <text:p text:style-name="Text_20_body">Die Seite befindet sich noch im Aufbau aber soll nach und nach mit Inhalten gefüllt werden, rund um das Thema Smarthome, Netzwerk und was da so mit sich kommt.</text:p>
      <text:p text:style-name="Text_20_body">Vorerst wird das Wiki als großer Notizzettel dienen.</text:p>
      <text:p text:style-name="Horizontal_20_Line"/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iese Website ist rein privat und nicht kommerziell. Alle Inhalte dienen ausschließlich informativen Zwecken.
<text:span text:style-name="Plugin_Wrap_Span_Info"><text:a xlink:type="simple" xlink:href="https://wiki.mahlen.biz/doku.php?id=haftungsausschluss" text:style-name="Internet_20_link" text:visited-style-name="Visited_20_Internet_20_Link">Haftungsausschluss</text:a></text:span> <text:span text:style-name="Plugin_Wrap_Span_Info"><text:a xlink:type="simple" xlink:href="https://wiki.mahlen.biz/doku.php?id=datenschutz" text:style-name="Internet_20_link" text:visited-style-name="Visited_20_Internet_20_Link">Datenschutz</text:a></text:span> <text:span text:style-name="Plugin_Wrap_Span_Info"><text:a xlink:type="simple" xlink:href="https://wiki.mahlen.biz/doku.php?id=kontakt" text:style-name="Internet_20_link" text:visited-style-name="Visited_20_Internet_20_Link">Kontakt</text:a></text:span> </text:p></table:table-cell></table:table-row></table:table></draw:text-box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4::41:52</meta:creation-date>
    <dc:creator>Generated</dc:creator>
    <dc:date>2026-09-14T14::41:52</dc:date>
    <dc:language>en-US</dc:language>
    <meta:editing-cycles>1</meta:editing-cycles>
    <meta:editing-duration>PT0S</meta:editing-duration>
    <dc:title>home</dc:title>
  </office:meta>
</office:document-meta>
</file>