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home_assistant_grundlagen_stundenplan"/><text:bookmark-start text:name="__RefHeading___stundenplan_1"/><text:bookmark-start text:name="stundenplan"/>Stundenplan<text:bookmark-end text:name="__RefHeading___stundenplan_1"/><text:bookmark-end text:name="stundenplan"/></text:h>
      <text:p text:style-name="Text_20_body">Vorraussetzung:<text:line-break/>
<text:a xlink:type="simple" xlink:href="https://github.com/custom-cards/button-card#installation" text:style-name="Internet_20_link" text:visited-style-name="Visited_20_Internet_20_Link">cusotm:button-card</text:a> mus installiert sein</text:p>
      <text:p text:style-name="Text_20_body">Als erstes wird der Stundenplan als „Sensor“ in der configuration.yaml angelegt (funktioniert natürlich auch in den untergeordneten Konfig-Dateien), z.B. so:</text:p>
      <text:p text:style-name="Preformatted_20_Text"><text:line-break/> &lt;font inherit/inherit;;#3b3b3b;;inherit&gt;-&lt;/font&gt;<text:line-break/> &lt;font inherit/inherit;;#800000;;inherit&gt;sensor&lt;/font&gt;<text:line-break/> &lt;font inherit/inherit;;#3b3b3b;;inherit&gt;:&lt;/font&gt;<text:line-break/> &lt;font inherit/inherit;;#3b3b3b;;inherit&gt;-&lt;/font&gt;<text:line-break/> &lt;font inherit/inherit;;#800000;;inherit&gt;name&lt;/font&gt;<text:line-break/> &lt;font inherit/inherit;;#3b3b3b;;inherit&gt;:&lt;/font&gt;<text:line-break/> &lt;font inherit/inherit;;#a31515;;inherit&gt;"stundenplan_paulina"&lt;/font&gt;<text:line-break/> &lt;font inherit/inherit;;#3b3b3b;;inherit&gt;&lt;/font&gt;<text:line-break/> &lt;font inherit/inherit;;#800000;;inherit&gt;state&lt;/font&gt;<text:line-break/> &lt;font inherit/inherit;;#3b3b3b;;inherit&gt;:&lt;/font&gt;<text:line-break/> &lt;font inherit/inherit;;#a31515;;inherit&gt;"&lt;/font&gt;<text:line-break/> &lt;font inherit/inherit;;#ee0000;;inherit&gt;{{&lt;/font&gt;<text:line-break/> &lt;font inherit/inherit;;#000000;;inherit&gt;now()&lt;/font&gt;<text:line-break/> &lt;font inherit/inherit;;#098658;;inherit&gt;.&lt;/font&gt;<text:line-break/> &lt;font inherit/inherit;;#001080;;inherit&gt;isoformat&lt;/font&gt;<text:line-break/> &lt;font inherit/inherit;;#000000;;inherit&gt;()&lt;/font&gt;<text:line-break/> &lt;font inherit/inherit;;#ee0000;;inherit&gt;}}&lt;/font&gt;<text:line-break/> &lt;font inherit/inherit;;#a31515;;inherit&gt;"&lt;/font&gt;<text:line-break/> &lt;font inherit/inherit;;#3b3b3b;;inherit&gt;&lt;/font&gt;<text:line-break/> &lt;font inherit/inherit;;#800000;;inherit&gt;attributes&lt;/font&gt;<text:line-break/> &lt;font inherit/inherit;;#3b3b3b;;inherit&gt;:&lt;/font&gt;<text:line-break/> &lt;font inherit/inherit;;#3b3b3b;;inherit&gt;&lt;/font&gt;<text:line-break/> &lt;font inherit/inherit;;#800000;;inherit&gt;stundenplan&lt;/font&gt;<text:line-break/> &lt;font inherit/inherit;;#3b3b3b;;inherit&gt;:&lt;/font&gt;<text:line-break/> &lt;font inherit/inherit;;#af00db;;inherit&gt;&gt;&lt;/font&gt;<text:line-break/> &lt;font inherit/inherit;;#0000ff;;inherit&gt;-&lt;/font&gt;<text:line-break/> &lt;font inherit/inherit;;#a31515;;inherit&gt;[&lt;/font&gt;<text:line-break/> &lt;font inherit/inherit;;#a31515;;inherit&gt;{"block":1,"start":"07:40","end":"08:25","class":{"monday":"Musik","tuesday":"Mathe","wednesday":"NaWi","thursday":"","friday":"WPU"}},&lt;/font&gt;<text:line-break/> &lt;font inherit/inherit;;#a31515;;inherit&gt;{"block":2,"start":"08:25","end":"09:10","class":{"monday":"Musik","tuesday":"Mathe","wednesday":"NaNi","thursday":"NaNi","friday":"WPU"}},&lt;/font&gt;<text:line-break/> &lt;font inherit/inherit;;#a31515;;inherit&gt;{"block":3,"start":"09:25","end":"10:10","class":{"monday":"Religion","tuesday":"Kunst","wednesday":"Sport","thursday":"Englisch","friday":"Englisch"}},&lt;/font&gt;<text:line-break/> &lt;font inherit/inherit;;#a31515;;inherit&gt;{"block":4,"start":"10:10","end":"10:55","class":{"monday":"Religion","tuesday":"Kunst","wednesday":"Sport","thursday":"Englisch","friday":"Englisch"}},&lt;/font&gt;<text:line-break/> &lt;font inherit/inherit;;#a31515;;inherit&gt;{"block":5,"start":"11:15","end":"12:00","class":{"monday":"Deutsch","tuesday":"WPU","wednesday":"Deutsch","thursday":"Weltkunde","friday":"Mathe"}},&lt;/font&gt;<text:line-break/> &lt;font inherit/inherit;;#a31515;;inherit&gt;{"block":6,"start":"12:00","end":"12:45","class":{"monday":"Deutsch","tuesday":"WPU","wednesday":"Deutsch","thursday":"Weltkunde","friday":"Mathe"}},&lt;/font&gt;<text:line-break/> &lt;font inherit/inherit;;#a31515;;inherit&gt;{"block":7,"start":"12:55","end":"13:40","class":{"monday":"","tuesday":"","wednesday":"","thursday":"KR","friday":""}},&lt;/font&gt;<text:line-break/> &lt;font inherit/inherit;;#a31515;;inherit&gt;{"block":8,"start":"13:40","end":"14:25","class":{"monday":"","tuesday":"","wednesday":"Weltkunde","thursday":"","friday":""}},&lt;/font&gt;<text:line-break/> &lt;font inherit/inherit;;#a31515;;inherit&gt;{"block":9,"start":"14:35","end":"15:20","class":{"monday":"","tuesday":"","wednesday":"Weltkunde","thursday":"","friday":""}}&lt;/font&gt;<text:line-break/> &lt;font inherit/inherit;;#a31515;;inherit&gt;]&lt;/font&gt;<text:line-break/></text:p>
      <text:p text:style-name="Text_20_body">Wie immer, Daei speichern und Konfiguration neu laden.</text:p>
      <text:p text:style-name="Text_20_body">Als nächstes eine neue custom:button-card anlegen und diesen Inhalt einfügen:</text:p>
      <text:p text:style-name="Preformatted_20_Text">type: custom:button-card<text:line-break/>entity: sensor.stundenplan_paulina<text:line-break/>name: Paulina<text:line-break/>show_icon: false<text:line-break/>show_state: false<text:line-break/>custom_fields:<text:line-break/><text:s text:c="2"/>table: |<text:line-break/><text:s text:c="4"/>[[[<text:line-break/><text:s text:c="6"/>const plan = JSON.parse(entity.attributes.stundenplan);<text:line-break/><text:s text:c="6"/>const dayNames = ["monday","tuesday","wednesday","thursday","friday"];<text:line-break/><text:s text:c="6"/>const weekdays = ["Mo","Di","Mi","Do","Fr"];<text:line-break/><text:s text:c="6"/>const today = dayNames[new Date().getDay()-1];<text:line-break/><text:line-break/><text:s text:c="6"/>let output = `&lt;table style=" width:100%; border-collapse: collapse; font-size: 12px; margin:0; padding:0;"&gt;`;<text:line-break/><text:line-break/><text:s text:c="6"/>// Header mit hellgrauem Hintergrund und zentriert<text:line-break/><text:s text:c="6"/>output += `&lt;tr&gt;&lt;th style="text-align:center; padding:4px; width:15%; background:#f0f0f0;"&gt;Zeit&lt;/th&gt;`;<text:line-break/><text:s text:c="6"/>weekdays.forEach((d,i) =&gt; {<text:line-break/><text:s text:c="8"/>const bg = (dayNames[i] === today) ? "background:#ffcc66;" : "background:#f0f0f0;";<text:line-break/><text:s text:c="8"/>output += `&lt;th style="padding:4px; width:17%; ${bg} text-align:center;"&gt;${d}&lt;/th&gt;`;<text:line-break/><text:s text:c="6"/>});<text:line-break/><text:s text:c="6"/>output += `&lt;/tr&gt;`;<text:line-break/><text:line-break/><text:s text:c="6"/>// Stundenplan-Zeilen<text:line-break/><text:s text:c="6"/>plan.forEach(row =&gt; {<text:line-break/><text:s text:c="8"/>output += `&lt;tr&gt;`;<text:line-break/><text:s text:c="8"/>// Uhrzeit-Spalte hellgrau<text:line-break/><text:s text:c="8"/>output += `&lt;td style="padding:2px; width:15%; background:#f0f0f0; text-align:center;"&gt;${row.start}-${row.end}&lt;/td&gt;`;<text:line-break/><text:s text:c="8"/>dayNames.forEach(d =&gt; {<text:line-break/><text:s text:c="10"/>const bg = (d === today) ? "background:#ffebcc;" : "";<text:line-break/><text:s text:c="10"/>output += `&lt;td style="padding:2px; width:17%; ${bg} text-align:center;"&gt;${row.class[d] || ""}&lt;/td&gt;`;<text:line-break/><text:s text:c="8"/>});<text:line-break/><text:s text:c="8"/>output += `&lt;/tr&gt;`;<text:line-break/><text:s text:c="6"/>});<text:line-break/><text:line-break/><text:s text:c="6"/>output += `&lt;/table&gt;`;<text:line-break/><text:s text:c="6"/>return output;<text:line-break/><text:s text:c="4"/>]]]<text:line-break/>styles:<text:line-break/><text:s text:c="2"/>card:<text:line-break/><text:s text:c="4"/>- text-align: center<text:line-break/><text:s text:c="4"/>- font-weight: bold<text:line-break/><text:s text:c="4"/>- background: null<text:line-break/><text:s text:c="2"/>custom_fields:<text:line-break/><text:s text:c="4"/>table:<text:line-break/><text:s text:c="6"/>- position: relative<text:line-break/><text:s text:c="6"/>- width: 125%<text:line-break/><text:s text:c="6"/>- left: "-120px"<text:line-break/><text:s text:c="6"/>- top: 10px<text:line-break/></text:p>
      <text:p text:style-name="Text_20_body"><text:span text:style-name="Strong_20_Emphasis">entity: sensor.stundenplan_paulina</text:span> entsprechend verändern, muss zu in der YAML zu <text:span text:style-name="Strong_20_Emphasis">- name: „stundenplan_paulina“</text:span> passen.<text:line-break/>
Evtl. mit den Werten speielen: <text:span text:style-name="Strong_20_Emphasis">- width: 125%</text:span> und <text:span text:style-name="Strong_20_Emphasis">- left: „-120px“</text:span>um die Tabelle ittig zu bekom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14:48</meta:creation-date>
    <dc:creator>Generated</dc:creator>
    <dc:date>2026-09-14T17::14:48</dc:date>
    <dc:language>en-US</dc:language>
    <meta:editing-cycles>1</meta:editing-cycles>
    <meta:editing-duration>PT0S</meta:editing-duration>
    <dc:title>home_assistant:home_assistant_grundlagen_stundenplan</dc:title>
  </office:meta>
</office:document-meta>
</file>