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obroker:countdown_script_fuer_vis1"/>🔔 Countdown-Widget (ioBroker VIS + MagicMirror)</text:p>
      <text:p text:style-name="Text_20_body">Dieses Widget zeigt automatisch die zwei nächsten anstehenden Countdowns an
(z. B. Weihnachten, Silvester, Urlaub, Touren usw.).</text:p>
      <text:p text:style-name="Text_20_body">Abgelaufene Countdowns werden automatisch ausgeblendet.</text:p>
      <text:p text:style-name="Text_20_body">⚠️ WICHTIGE HINWEISE (bitte lesen!)</text:p>
      <text:p text:style-name="Text_20_body">JEDER Countdown muss im versteckten Subscribe-Block stehen</text:p>
      <text:p text:style-name="Text_20_body">KEINE Einzeiler mit { … } im JavaScript</text:p>
      <text:p text:style-name="Text_20_body">Kein Array / kein Objekt-Literal</text:p>
      <text:p text:style-name="Text_20_body">Code-Formatierung NICHT verändern</text:p>
      <text:p text:style-name="Text_20_body">Sonst erscheint:</text:p>
      <text:p text:style-name="Text_20_body">SyntaxError: Unexpected token 'null'</text:p>
      <text:p text:style-name="Text_20_body">🧩 1. Subscribe-Block (Pflicht!)</text:p>
      <text:p text:style-name="Text_20_body">Hier meldet VIS alle benötigten Datenpunkte an.</text:p>
      <text:p text:style-name="Preformatted_20_Text">{countdown.0.countdowns.Weihnachten.fullJson}<text:line-break/>{countdown.0.countdowns.Silvester.fullJson}<text:line-break/>{countdown.0.countdowns.SommerurlaubItalien.fullJson}</text:p>
      <text:p text:style-name="Text_20_body">👉 Für jeden neuen Countdown MUSS hier eine Zeile ergänzt werden!</text:p>
      <text:p text:style-name="Text_20_body">🖼️ 2. Anzeige-HTML (2 Slots)</text:p>
      <text:p text:style-name="Preformatted_20_Text">&lt;div id="cd_text_xmas" style="font-size:28px;font-weight:700;line-height:1.15;"&gt;<text:line-break/><text:s text:c="2"/>Lade...<text:line-break/>&lt;/div&gt;</text:p>
      <text:p text:style-name="Preformatted_20_Text">&lt;div style="height:18px;"&gt;&lt;/div&gt;</text:p>
      <text:p text:style-name="Preformatted_20_Text">&lt;div id="cd_text_ny" style="font-size:28px;font-weight:700;line-height:1.15;"&gt;<text:line-break/><text:s text:c="2"/>Lade...<text:line-break/>&lt;/div&gt;</text:p>
      <text:p text:style-name="Text_20_body">Die IDs bleiben absichtlich so – sie sind MagicMirror-erprobt.</text:p>
      <text:p text:style-name="Text_20_body">🧠 3. JavaScript – Finale Version</text:p>
      <text:p text:style-name="Text_20_body">⚠️ NICHT kürzen, NICHT umformatieren</text:p>
      <text:p text:style-name="Text_20_body">&lt;script&gt;
(function ()
{</text:p>
      <text:p text:style-name="Preformatted_20_Text">/* ==========================================================<text:line-break/><text:s text:c="3"/>KONFIGURATION – HIER ERWEITERN<text:line-break/><text:s text:c="3"/>========================================================== */</text:p>
      <text:p text:style-name="Preformatted_20_Text">const OID_1 = "countdown.0.countdowns.Weihnachten.fullJson";<text:line-break/>const OID_2 = "countdown.0.countdowns.Silvester.fullJson";<text:line-break/>const OID_3 = "countdown.0.countdowns.SommerurlaubItalien.fullJson";</text:p>
      <text:p text:style-name="Preformatted_20_Text">const EMPTY_TEXT = "…";</text:p>
      <text:p text:style-name="Preformatted_20_Text">/* ==========================================================<text:line-break/><text:s text:c="3"/>HILFSFUNKTIONEN<text:line-break/><text:s text:c="3"/>========================================================== */</text:p>
      <text:p text:style-name="Preformatted_20_Text">function safeNum(x, fallback)<text:line-break/>{<text:line-break/><text:s text:c="2"/>const n = Number(x);<text:line-break/><text:s text:c="2"/>if (Number.isFinite(n)) return n;<text:line-break/><text:s text:c="2"/>return fallback;<text:line-break/>}</text:p>
      <text:p text:style-name="Preformatted_20_Text">function parseFullJson(val)<text:line-break/>{<text:line-break/><text:s text:c="2"/>if (val === null || val === undefined || val === "") return null;</text:p>
      <text:p text:style-name="Preformatted_20_Text"><text:s text:c="2"/>try<text:line-break/><text:s text:c="2"/>{<text:line-break/><text:s text:c="4"/>let t = val;</text:p>
      <text:p text:style-name="Preformatted_20_Text"><text:s text:c="4"/>if (typeof t === "string")<text:line-break/><text:s text:c="4"/>{<text:line-break/><text:s text:c="6"/>t = t.trim();<text:line-break/><text:s text:c="6"/>if (t.startsWith('"') &amp;&amp; t.endsWith('"')) t = JSON.parse(t);<text:line-break/><text:s text:c="6"/>return JSON.parse(t);<text:line-break/><text:s text:c="4"/>}</text:p>
      <text:p text:style-name="Preformatted_20_Text"><text:s text:c="4"/>return t;<text:line-break/><text:s text:c="2"/>}<text:line-break/><text:s text:c="2"/>catch (e)<text:line-break/><text:s text:c="2"/>{<text:line-break/><text:s text:c="4"/>return null;<text:line-break/><text:s text:c="2"/>}<text:line-break/>}</text:p>
      <text:p text:style-name="Preformatted_20_Text">function subline(s)<text:line-break/>{<text:line-break/><text:s text:c="2"/>return "&lt;br&gt;&lt;span style='font-size:18px;font-weight:400;opacity:.85'&gt;(noch " + s + ")&lt;/span&gt;";<text:line-break/>}</text:p>
      <text:p text:style-name="Preformatted_20_Text">function dayWord(n)<text:line-break/>{<text:line-break/><text:s text:c="2"/>if (n === 1) return "Tag";<text:line-break/><text:s text:c="2"/>return "Tagen";<text:line-break/>}</text:p>
      <text:p text:style-name="Preformatted_20_Text">function hourWord(n)<text:line-break/>{<text:line-break/><text:s text:c="2"/>if (n === 1) return "Stunde";<text:line-break/><text:s text:c="2"/>return "Stunden";<text:line-break/>}</text:p>
      <text:p text:style-name="Preformatted_20_Text">/* ==========================================================<text:line-break/><text:s text:c="3"/>RESTZEIT<text:line-break/><text:s text:c="3"/>========================================================== */</text:p>
      <text:p text:style-name="Preformatted_20_Text">function remainingSeconds(val)<text:line-break/>{<text:line-break/><text:s text:c="2"/>const d = parseFullJson(val);<text:line-break/><text:s text:c="2"/>if (!d) return 999999999;</text:p>
      <text:p text:style-name="Preformatted_20_Text"><text:s text:c="2"/>if (d.total &amp;&amp; d.total.seconds !== undefined)<text:line-break/><text:s text:c="2"/>{<text:line-break/><text:s text:c="4"/>return safeNum(d.total.seconds, 999999999);<text:line-break/><text:s text:c="2"/>}</text:p>
      <text:p text:style-name="Preformatted_20_Text"><text:s text:c="2"/>const days<text:s text:c="2"/>= safeNum((d.total &amp;&amp; d.total.days<text:s text:c="2"/>!== undefined) ? d.total.days<text:s text:c="2"/>: d.days, 0);<text:line-break/><text:s text:c="2"/>const hours = safeNum((d.total &amp;&amp; d.total.hours !== undefined) ? d.total.hours : d.hours, 0);<text:line-break/><text:s text:c="2"/>const mins<text:s text:c="2"/>= safeNum((d.total &amp;&amp; d.total.minutes !== undefined) ? d.total.minutes : d.minutes, 0);<text:line-break/><text:s text:c="2"/>const secs<text:s text:c="2"/>= safeNum((d.total &amp;&amp; d.total.seconds !== undefined) ? d.total.seconds : d.seconds, 0);</text:p>
      <text:p text:style-name="Preformatted_20_Text"><text:s text:c="2"/>return (days * 86400) + (hours * 3600) + (mins * 60) + secs;<text:line-break/>}</text:p>
      <text:p text:style-name="Preformatted_20_Text">function isExpired(val)<text:line-break/>{<text:line-break/><text:s text:c="2"/>return remainingSeconds(val) &lt;= 0;<text:line-break/>}</text:p>
      <text:p text:style-name="Preformatted_20_Text">/* ==========================================================<text:line-break/><text:s text:c="3"/>RENDER-FUNKTIONEN<text:line-break/><text:s text:c="3"/>========================================================== */</text:p>
      <text:p text:style-name="Preformatted_20_Text">function renderWeihnachten(val)<text:line-break/>{<text:line-break/><text:s text:c="2"/>const data = parseFullJson(val);<text:line-break/><text:s text:c="2"/>const now<text:s text:c="2"/>= new Date();</text:p>
      <text:p text:style-name="Preformatted_20_Text"><text:s text:c="2"/>if (now.getMonth() === 11 &amp;&amp; now.getDate() &gt;= 24 &amp;&amp; now.getDate() &lt;= 26)<text:line-break/><text:s text:c="2"/>{<text:line-break/><text:s text:c="4"/>return "🎄 Frohe Weihnachten 🎄&lt;br&gt;&lt;span style='font-size:26px;'&gt;🎅🛷🎁&lt;/span&gt;";<text:line-break/><text:s text:c="2"/>}</text:p>
      <text:p text:style-name="Preformatted_20_Text"><text:s text:c="2"/>if (!data) return EMPTY_TEXT;</text:p>
      <text:p text:style-name="Preformatted_20_Text"><text:s text:c="2"/>const days<text:s text:c="2"/>= safeNum(data.total.days, 0);<text:line-break/><text:s text:c="2"/>const hours = safeNum(data.total.hours, 0);</text:p>
      <text:p text:style-name="Preformatted_20_Text"><text:s text:c="2"/>return "🎁 Weihnachten in " + days + " " + dayWord(days) +<text:line-break/><text:s text:c="9"/>" und " + hours + " " + hourWord(hours);<text:line-break/>}</text:p>
      <text:p text:style-name="Preformatted_20_Text">function renderSilvester(val)<text:line-break/>{<text:line-break/><text:s text:c="2"/>const data = parseFullJson(val);<text:line-break/><text:s text:c="2"/>const now<text:s text:c="2"/>= new Date();</text:p>
      <text:p text:style-name="Preformatted_20_Text"><text:s text:c="2"/>if (now.getMonth() === 11 &amp;&amp; now.getDate() === 31)<text:line-break/><text:s text:c="2"/>{<text:line-break/><text:s text:c="4"/>return "🎇 Silvester heute";<text:line-break/><text:s text:c="2"/>}</text:p>
      <text:p text:style-name="Preformatted_20_Text"><text:s text:c="2"/>if (!data) return EMPTY_TEXT;</text:p>
      <text:p text:style-name="Preformatted_20_Text"><text:s text:c="2"/>const days<text:s text:c="2"/>= safeNum(data.total.days, 0);<text:line-break/><text:s text:c="2"/>const hours = safeNum(data.total.hours, 0);</text:p>
      <text:p text:style-name="Preformatted_20_Text"><text:s text:c="2"/>return "🕛 Silvester in " + days + " " + dayWord(days) +<text:line-break/><text:s text:c="9"/>" und " + hours + " " + hourWord(hours);<text:line-break/>}</text:p>
      <text:p text:style-name="Preformatted_20_Text">function renderGeneric(val, title, emoji)<text:line-break/>{<text:line-break/><text:s text:c="2"/>const data = parseFullJson(val);<text:line-break/><text:s text:c="2"/>if (!data) return EMPTY_TEXT;</text:p>
      <text:p text:style-name="Preformatted_20_Text"><text:s text:c="2"/>const days<text:s text:c="2"/>= safeNum(data.total.days, 0);<text:line-break/><text:s text:c="2"/>const hours = safeNum(data.total.hours, 0);</text:p>
      <text:p text:style-name="Preformatted_20_Text"><text:s text:c="2"/>return emoji + " " + title + " in " + days + " " + dayWord(days) +<text:line-break/><text:s text:c="9"/>" und " + hours + " " + hourWord(hours);<text:line-break/>}</text:p>
      <text:p text:style-name="Preformatted_20_Text">/* ==========================================================<text:line-break/><text:s text:c="3"/>EVENTS (KONFIGURIERBAR)<text:line-break/><text:s text:c="3"/>========================================================== */</text:p>
      <text:p text:style-name="Preformatted_20_Text">const E1_OID = OID_1;<text:line-break/>const E2_OID = OID_2;<text:line-break/>const E3_OID = OID_3;</text:p>
      <text:p text:style-name="Preformatted_20_Text">function renderEvent(i, val)<text:line-break/>{<text:line-break/><text:s text:c="2"/>if (i === 1) return renderWeihnachten(val);<text:line-break/><text:s text:c="2"/>if (i === 2) return renderSilvester(val);<text:line-break/><text:s text:c="2"/>if (i === 3) return renderGeneric(val, "Sommerurlaub Italien", "☀️🇮🇹");<text:line-break/><text:s text:c="2"/>return EMPTY_TEXT;<text:line-break/>}</text:p>
      <text:p text:style-name="Preformatted_20_Text">function pickTwo()<text:line-break/>{<text:line-break/><text:s text:c="2"/>let b1 = -1;<text:line-break/><text:s text:c="2"/>let b2 = -1;<text:line-break/><text:s text:c="2"/>let r1 = 999999999;<text:line-break/><text:s text:c="2"/>let r2 = 999999999;</text:p>
      <text:p text:style-name="Preformatted_20_Text"><text:s text:c="2"/>let r;</text:p>
      <text:p text:style-name="Preformatted_20_Text"><text:s text:c="2"/>r = remainingSeconds(vis.states.attr(E1_OID + ".val"));<text:line-break/><text:s text:c="2"/>if (!isExpired(vis.states.attr(E1_OID + ".val")) &amp;&amp; r &lt; r1)<text:line-break/><text:s text:c="2"/>{<text:line-break/><text:s text:c="4"/>r2 = r1; b2 = b1;<text:line-break/><text:s text:c="4"/>r1 = r;<text:s text:c="2"/>b1 = 1;<text:line-break/><text:s text:c="2"/>}</text:p>
      <text:p text:style-name="Preformatted_20_Text"><text:s text:c="2"/>r = remainingSeconds(vis.states.attr(E2_OID + ".val"));<text:line-break/><text:s text:c="2"/>if (!isExpired(vis.states.attr(E2_OID + ".val")) &amp;&amp; r &lt; r1)<text:line-break/><text:s text:c="2"/>{<text:line-break/><text:s text:c="4"/>r2 = r1; b2 = b1;<text:line-break/><text:s text:c="4"/>r1 = r;<text:s text:c="2"/>b1 = 2;<text:line-break/><text:s text:c="2"/>}</text:p>
      <text:p text:style-name="Preformatted_20_Text"><text:s text:c="2"/>r = remainingSeconds(vis.states.attr(E3_OID + ".val"));<text:line-break/><text:s text:c="2"/>if (!isExpired(vis.states.attr(E3_OID + ".val")) &amp;&amp; r &lt; r2)<text:line-break/><text:s text:c="2"/>{<text:line-break/><text:s text:c="4"/>b2 = 3;<text:line-break/><text:s text:c="2"/>}</text:p>
      <text:p text:style-name="Preformatted_20_Text"><text:s text:c="2"/>return String(b1) + "|" + String(b2);<text:line-break/>}</text:p>
      <text:p text:style-name="Preformatted_20_Text">function start()<text:line-break/>{<text:line-break/><text:s text:c="2"/>const el1 = document.getElementById("cd_text_xmas");<text:line-break/><text:s text:c="2"/>const el2 = document.getElementById("cd_text_ny");</text:p>
      <text:p text:style-name="Preformatted_20_Text"><text:s text:c="2"/>function update()<text:line-break/><text:s text:c="2"/>{<text:line-break/><text:s text:c="4"/>const p = pickTwo().split("|");</text:p>
      <text:p text:style-name="Preformatted_20_Text"><text:s text:c="4"/>const v1 = vis.states.attr((p[0] === "1" ? E1_OID : p[0] === "2" ? E2_OID : E3_OID) + ".val");<text:line-break/><text:s text:c="4"/>const v2 = vis.states.attr((p[1] === "1" ? E1_OID : p[1] === "2" ? E2_OID : E3_OID) + ".val");</text:p>
      <text:p text:style-name="Preformatted_20_Text"><text:s text:c="4"/>el1.innerHTML = renderEvent(Number(p[0]), v1);<text:line-break/><text:s text:c="4"/>el2.innerHTML = renderEvent(Number(p[1]), v2);<text:line-break/><text:s text:c="2"/>}</text:p>
      <text:p text:style-name="Preformatted_20_Text"><text:s text:c="2"/>vis.states.bind(E1_OID + ".val", update);<text:line-break/><text:s text:c="2"/>vis.states.bind(E2_OID + ".val", update);<text:line-break/><text:s text:c="2"/>vis.states.bind(E3_OID + ".val", update);</text:p>
      <text:p text:style-name="Preformatted_20_Text"><text:s text:c="2"/>update();<text:line-break/>}</text:p>
      <text:p text:style-name="Preformatted_20_Text">if (document.readyState === "complete")<text:line-break/>{<text:line-break/><text:s text:c="2"/>start();<text:line-break/>}<text:line-break/>else<text:line-break/>{<text:line-break/><text:s text:c="2"/>window.addEventListener("load", start);<text:line-break/>}</text:p>
      <text:p text:style-name="Text_20_body">})();
&lt;/script&gt;</text:p>
      <text:p text:style-name="Text_20_body">➕ Neuen Countdown hinzufügen (Checkliste)
Beispiel: countdown.0.countdowns.Herbsturlaub.fullJson
✅ Schritt 1 – Subscribe-Block
{countdown.0.countdowns.Herbsturlaub.fullJson}</text:p>
      <text:p text:style-name="Text_20_body">✅ Schritt 2 – OID definieren
const OID_4 = „countdown.0.countdowns.Herbsturlaub.fullJson“;</text:p>
      <text:p text:style-name="Text_20_body">✅ Schritt 3 – Renderfunktion ergänzen
if (i === 4) return renderGeneric(val, „Herbsturlaub“, „🍂🧳“);</text:p>
      <text:p text:style-name="Text_20_body">✅ Schritt 4 – remainingSeconds / pickTwo erweitern</text:p>
      <text:p text:style-name="Text_20_body">(analog zu Event 3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48:40</meta:creation-date>
    <dc:creator>Generated</dc:creator>
    <dc:date>2026-09-14T16::48:40</dc:date>
    <dc:language>en-US</dc:language>
    <meta:editing-cycles>1</meta:editing-cycles>
    <meta:editing-duration>PT0S</meta:editing-duration>
    <dc:title>iobroker:countdown_script_fuer_vis1</dc:title>
  </office:meta>
</office:document-meta>
</file>