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linux_befehle"/><text:bookmark-start text:name="__RefHeading___nuetzliche_befehle_1"/><text:bookmark-start text:name="nuetzliche_befehle"/>Nützliche Befehle<text:bookmark-end text:name="__RefHeading___nuetzliche_befehle_1"/><text:bookmark-end text:name="nuetzliche_befehle"/></text:h>
      <text:h text:style-name="Heading_20_2" text:outline-level="2"><text:bookmark-start text:name="__RefHeading___benutzerverwaltung_2"/><text:bookmark-start text:name="benutzerverwaltung"/>Benutzerverwaltung<text:bookmark-end text:name="__RefHeading___benutzerverwaltung_2"/><text:bookmark-end text:name="benutzerverwaltung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Befehl                                         </text:p>
          </table:table-cell>
          <table:table-cell office:value-type="string" table:style-name="tableheader">
            <text:p text:style-name="Table_20_Heading"> Beschreibung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ource_20_Text">whoami</text:span>                                     </text:p>
          </table:table-cell>
          <table:table-cell office:value-type="string" table:style-name="tablecell">
            <text:p text:style-name="tablealignleft"> Zeigt den aktuell angemeldeten Benutzer.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ource_20_Text">id</text:span>                                         </text:p>
          </table:table-cell>
          <table:table-cell office:value-type="string" table:style-name="tablecell">
            <text:p text:style-name="tablealignleft"> Zeigt Benutzer- und Gruppeninformationen.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ource_20_Text">adduser [benutzername]</text:span>                     </text:p>
          </table:table-cell>
          <table:table-cell office:value-type="string" table:style-name="tablecell">
            <text:p text:style-name="tablealignleft"> Erstellt einen neuen Benutzer (inkl. Home-Verzeichnis).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ource_20_Text">passwd [benutzername]</text:span>                      </text:p>
          </table:table-cell>
          <table:table-cell office:value-type="string" table:style-name="tablecell">
            <text:p text:style-name="tablealignleft"> Setzt oder ändert das Passwort eines Benutzers.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ource_20_Text">deluser [benutzername]</text:span>                     </text:p>
          </table:table-cell>
          <table:table-cell office:value-type="string" table:style-name="tablecell">
            <text:p text:style-name="tablealignleft"> Löscht einen Benutzer.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ource_20_Text">usermod -aG [gruppe] [benutzername]</text:span>        </text:p>
          </table:table-cell>
          <table:table-cell office:value-type="string" table:style-name="tablecell">
            <text:p text:style-name="tablealignleft"> Fügt einen Benutzer zu einer Gruppe hinzu.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ource_20_Text">groups [benutzername]</text:span>                      </text:p>
          </table:table-cell>
          <table:table-cell office:value-type="string" table:style-name="tablecell">
            <text:p text:style-name="tablealignleft"> Zeigt die Gruppen eines Benutzers.                                                              </text:p>
          </table:table-cell>
        </table:table-row>
      </table:table>
      <text:h text:style-name="Heading_20_2" text:outline-level="2"><text:bookmark-start text:name="__RefHeading___rechteverwaltung_3"/><text:bookmark-start text:name="rechteverwaltung"/>Rechteverwaltung<text:bookmark-end text:name="__RefHeading___rechteverwaltung_3"/><text:bookmark-end text:name="rechteverwaltung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Befehl                                         </text:p>
          </table:table-cell>
          <table:table-cell office:value-type="string" table:style-name="tableheader">
            <text:p text:style-name="Table_20_Heading"> Beschreibung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ource_20_Text">ls -l</text:span>                                      </text:p>
          </table:table-cell>
          <table:table-cell office:value-type="string" table:style-name="tablecell">
            <text:p text:style-name="tablealignleft"> Zeigt die Dateirechte und Besitzverhältnisse.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ource_20_Text">chmod [rechte] [datei/ordner]</text:span>              </text:p>
          </table:table-cell>
          <table:table-cell office:value-type="string" table:style-name="tablecell">
            <text:p text:style-name="tablealignleft"> Ändert die Rechte einer Datei oder eines Ordners.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ource_20_Text">chown [benutzer][:gruppe] [datei/ordner]</text:span>   </text:p>
          </table:table-cell>
          <table:table-cell office:value-type="string" table:style-name="tablecell">
            <text:p text:style-name="tablealignleft"> Ändert den Besitzer und/oder die Gruppe einer Datei/eines Ordners.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ource_20_Text">sudo [befehl]</text:span>                              </text:p>
          </table:table-cell>
          <table:table-cell office:value-type="string" table:style-name="tablecell">
            <text:p text:style-name="tablealignleft"> Führt einen Befehl mit Administratorrechten aus.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ource_20_Text">umask</text:span>                                      </text:p>
          </table:table-cell>
          <table:table-cell office:value-type="string" table:style-name="tablecell">
            <text:p text:style-name="tablealignleft"> Zeigt oder setzt die Standardrechte für neu erstellte Dateien.                                   </text:p>
          </table:table-cell>
        </table:table-row>
      </table:table>
      <text:h text:style-name="Heading_20_2" text:outline-level="2"><text:bookmark-start text:name="__RefHeading___ssh_zugriff_4"/><text:bookmark-start text:name="ssh_zugriff"/>SSH Zugriff<text:bookmark-end text:name="__RefHeading___ssh_zugriff_4"/><text:bookmark-end text:name="ssh_zugriff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Befehl                                         </text:p>
          </table:table-cell>
          <table:table-cell office:value-type="string" table:style-name="tableheader">
            <text:p text:style-name="Table_20_Heading"> Beschreibung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ource_20_Text">ssh benutzer@host</text:span>                          </text:p>
          </table:table-cell>
          <table:table-cell office:value-type="string" table:style-name="tablecell">
            <text:p text:style-name="tablealignleft"> Verbindet sich per SSH mit einem Server.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ource_20_Text">ssh -i [schlüsseldatei] benutzer@host</text:span>      </text:p>
          </table:table-cell>
          <table:table-cell office:value-type="string" table:style-name="tablecell">
            <text:p text:style-name="tablealignleft"> Verbindet sich per SSH mit einer privaten Schlüsseldatei.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ource_20_Text">scp [quelle] [ziel]</text:span>                        </text:p>
          </table:table-cell>
          <table:table-cell office:value-type="string" table:style-name="tablecell">
            <text:p text:style-name="tablealignleft"> Kopiert Dateien über SSH.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ource_20_Text">ssh-keygen</text:span>                                 </text:p>
          </table:table-cell>
          <table:table-cell office:value-type="string" table:style-name="tablecell">
            <text:p text:style-name="tablealignleft"> Generiert ein SSH-Schlüsselpaar.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ource_20_Text">ssh-copy-id benutzer@host</text:span>                  </text:p>
          </table:table-cell>
          <table:table-cell office:value-type="string" table:style-name="tablecell">
            <text:p text:style-name="tablealignleft"> Kopiert den öffentlichen Schlüssel auf den Zielserver für passwortlose Anmeldung.               </text:p>
          </table:table-cell>
        </table:table-row>
      </table:table>
      <text:h text:style-name="Heading_20_2" text:outline-level="2"><text:bookmark-start text:name="__RefHeading___navigation_5"/><text:bookmark-start text:name="navigation"/>Navigation<text:bookmark-end text:name="__RefHeading___navigation_5"/><text:bookmark-end text:name="naviga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Befehl                                         </text:p>
          </table:table-cell>
          <table:table-cell office:value-type="string" table:style-name="tableheader">
            <text:p text:style-name="Table_20_Heading"> Beschreibung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ource_20_Text">pwd</text:span>                                        </text:p>
          </table:table-cell>
          <table:table-cell office:value-type="string" table:style-name="tablecell">
            <text:p text:style-name="tablealignleft"> Zeigt den aktuellen Pfad an.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ource_20_Text">ls</text:span>                                         </text:p>
          </table:table-cell>
          <table:table-cell office:value-type="string" table:style-name="tablecell">
            <text:p text:style-name="tablealignleft"> Listet Dateien und Ordner im aktuellen Verzeichnis auf.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ource_20_Text">ls -la</text:span>                                     </text:p>
          </table:table-cell>
          <table:table-cell office:value-type="string" table:style-name="tablecell">
            <text:p text:style-name="tablealignleft"> Listet auch versteckte Dateien mit detaillierten Informationen auf.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ource_20_Text">cd [pfad]</text:span>                                  </text:p>
          </table:table-cell>
          <table:table-cell office:value-type="string" table:style-name="tablecell">
            <text:p text:style-name="tablealignleft"> Wechselt in ein Verzeichnis.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ource_20_Text">cd ..</text:span>                                      </text:p>
          </table:table-cell>
          <table:table-cell office:value-type="string" table:style-name="tablecell">
            <text:p text:style-name="tablealignleft"> Geht eine Verzeichnisebene nach oben.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ource_20_Text">cd -</text:span>                                       </text:p>
          </table:table-cell>
          <table:table-cell office:value-type="string" table:style-name="tablecell">
            <text:p text:style-name="tablealignleft"> Springt in das vorherige Verzeichnis zurück.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ource_20_Text">find [startordner] -name [dateiname]</text:span>       </text:p>
          </table:table-cell>
          <table:table-cell office:value-type="string" table:style-name="tablecell">
            <text:p text:style-name="tablealignleft"> Sucht nach einer Datei im Verzeichnisbaum.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ource_20_Text">locate [dateiname]</text:span>                         </text:p>
          </table:table-cell>
          <table:table-cell office:value-type="string" table:style-name="tablecell">
            <text:p text:style-name="tablealignleft"> Findet Dateien schneller (vorher <text:span text:style-name="Source_20_Text">updatedb</text:span> ausführen).                                        </text:p>
          </table:table-cell>
        </table:table-row>
      </table:table>
      <text:h text:style-name="Heading_20_2" text:outline-level="2"><text:bookmark-start text:name="__RefHeading___ordner_dateien_6"/><text:bookmark-start text:name="ordner_dateien"/>Ordner/Dateien<text:bookmark-end text:name="__RefHeading___ordner_dateien_6"/><text:bookmark-end text:name="ordner_dateie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Befehl                                         </text:p>
          </table:table-cell>
          <table:table-cell office:value-type="string" table:style-name="tableheader">
            <text:p text:style-name="Table_20_Heading"> Beschreibung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ource_20_Text">mkdir [ordnername]</text:span>                         </text:p>
          </table:table-cell>
          <table:table-cell office:value-type="string" table:style-name="tablecell">
            <text:p text:style-name="tablealignleft"> Erstellt ein neues Verzeichnis.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ource_20_Text">mkdir -p [pfad/unterverzeichnis]</text:span>           </text:p>
          </table:table-cell>
          <table:table-cell office:value-type="string" table:style-name="tablecell">
            <text:p text:style-name="tablealignleft"> Erstellt mehrere Verzeichnisse gleichzeitig.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ource_20_Text">mv [quelle] [ziel]</text:span>                         </text:p>
          </table:table-cell>
          <table:table-cell office:value-type="string" table:style-name="tablecell">
            <text:p text:style-name="tablealignleft"> Verschiebt oder benennt Dateien/Ordner um.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ource_20_Text">cp [quelle] [ziel]</text:span>                         </text:p>
          </table:table-cell>
          <table:table-cell office:value-type="string" table:style-name="tablecell">
            <text:p text:style-name="tablealignleft"> Kopiert Dateien.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ource_20_Text">cp -r [quelle] [ziel]</text:span>                      </text:p>
          </table:table-cell>
          <table:table-cell office:value-type="string" table:style-name="tablecell">
            <text:p text:style-name="tablealignleft"> Kopiert Ordner und deren Inhalt rekursiv.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ource_20_Text">rm [datei]</text:span>                                 </text:p>
          </table:table-cell>
          <table:table-cell office:value-type="string" table:style-name="tablecell">
            <text:p text:style-name="tablealignleft"> Löscht Dateien.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ource_20_Text">rm -r [ordner]</text:span>                             </text:p>
          </table:table-cell>
          <table:table-cell office:value-type="string" table:style-name="tablecell">
            <text:p text:style-name="tablealignleft"> Löscht Ordner und deren Inhalt rekursiv.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ource_20_Text">touch [dateiname]</text:span>                          </text:p>
          </table:table-cell>
          <table:table-cell office:value-type="string" table:style-name="tablecell">
            <text:p text:style-name="tablealignleft"> Erstellt eine leere Datei.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ource_20_Text">rmdir [ordnername]</text:span>                         </text:p>
          </table:table-cell>
          <table:table-cell office:value-type="string" table:style-name="tablecell">
            <text:p text:style-name="tablealignleft"> Löscht leere Verzeichnisse.                                                                     </text:p>
          </table:table-cell>
        </table:table-row>
      </table:table>
      <text:h text:style-name="Heading_20_2" text:outline-level="2"><text:bookmark-start text:name="__RefHeading___updates_7"/><text:bookmark-start text:name="updates"/>Updates<text:bookmark-end text:name="__RefHeading___updates_7"/><text:bookmark-end text:name="updates"/></text:h>
      <text:h text:style-name="Heading_20_3" text:outline-level="3"><text:bookmark-start text:name="__RefHeading___debian_ubuntu_8"/><text:bookmark-start text:name="debian_ubuntu"/>Debian/Ubuntu<text:bookmark-end text:name="__RefHeading___debian_ubuntu_8"/><text:bookmark-end text:name="debian_ubuntu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Befehl                                         </text:p>
          </table:table-cell>
          <table:table-cell office:value-type="string" table:style-name="tableheader">
            <text:p text:style-name="Table_20_Heading"> Beschreibung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ource_20_Text">sudo apt update</text:span>                            </text:p>
          </table:table-cell>
          <table:table-cell office:value-type="string" table:style-name="tablecell">
            <text:p text:style-name="tablealignleft"> Aktualisiert die Paketquellen.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ource_20_Text">sudo apt upgrade</text:span>                           </text:p>
          </table:table-cell>
          <table:table-cell office:value-type="string" table:style-name="tablecell">
            <text:p text:style-name="tablealignleft"> Installiert verfügbare Updates.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ource_20_Text">sudo apt install [paketname]</text:span>               </text:p>
          </table:table-cell>
          <table:table-cell office:value-type="string" table:style-name="tablecell">
            <text:p text:style-name="tablealignleft"> Installiert ein Paket.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ource_20_Text">sudo apt remove [paketname]</text:span>                </text:p>
          </table:table-cell>
          <table:table-cell office:value-type="string" table:style-name="tablecell">
            <text:p text:style-name="tablealignleft"> Entfernt ein Paket.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ource_20_Text">sudo apt autoremove</text:span>                        </text:p>
          </table:table-cell>
          <table:table-cell office:value-type="string" table:style-name="tablecell">
            <text:p text:style-name="tablealignleft"> Entfernt nicht mehr benötigte Pakete.                                                           </text:p>
          </table:table-cell>
        </table:table-row>
      </table:table>
      <text:h text:style-name="Heading_20_3" text:outline-level="3"><text:bookmark-start text:name="__RefHeading___red_hat_centos_fedora_9"/><text:bookmark-start text:name="red_hat_centos_fedora"/>Red Hat/CentOS/Fedora<text:bookmark-end text:name="__RefHeading___red_hat_centos_fedora_9"/><text:bookmark-end text:name="red_hat_centos_fedora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Befehl                                         </text:p>
          </table:table-cell>
          <table:table-cell office:value-type="string" table:style-name="tableheader">
            <text:p text:style-name="Table_20_Heading"> Beschreibung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ource_20_Text">sudo dnf update</text:span>                            </text:p>
          </table:table-cell>
          <table:table-cell office:value-type="string" table:style-name="tablecell">
            <text:p text:style-name="tablealignleft"> Aktualisiert alle Pakete.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ource_20_Text">sudo dnf install [paketname]</text:span>               </text:p>
          </table:table-cell>
          <table:table-cell office:value-type="string" table:style-name="tablecell">
            <text:p text:style-name="tablealignleft"> Installiert ein Paket.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ource_20_Text">sudo dnf remove [paketname]</text:span>                </text:p>
          </table:table-cell>
          <table:table-cell office:value-type="string" table:style-name="tablecell">
            <text:p text:style-name="tablealignleft"> Entfernt ein Paket.                                                                             </text:p>
          </table:table-cell>
        </table:table-row>
      </table:table>
      <text:h text:style-name="Heading_20_3" text:outline-level="3"><text:bookmark-start text:name="__RefHeading___arch_manjaro_10"/><text:bookmark-start text:name="arch_manjaro"/>Arch/Manjaro<text:bookmark-end text:name="__RefHeading___arch_manjaro_10"/><text:bookmark-end text:name="arch_manjar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Befehl                                         </text:p>
          </table:table-cell>
          <table:table-cell office:value-type="string" table:style-name="tableheader">
            <text:p text:style-name="Table_20_Heading"> Beschreibung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ource_20_Text">sudo pacman -Syu</text:span>                           </text:p>
          </table:table-cell>
          <table:table-cell office:value-type="string" table:style-name="tablecell">
            <text:p text:style-name="tablealignleft"> Aktualisiert das System.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ource_20_Text">sudo pacman -S [paketname]</text:span>                 </text:p>
          </table:table-cell>
          <table:table-cell office:value-type="string" table:style-name="tablecell">
            <text:p text:style-name="tablealignleft"> Installiert ein Paket.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ource_20_Text">sudo pacman -R [paketname]</text:span>                 </text:p>
          </table:table-cell>
          <table:table-cell office:value-type="string" table:style-name="tablecell">
            <text:p text:style-name="tablealignleft"> Entfernt ein Paket.                                                              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7::27:05</meta:creation-date>
    <dc:creator>Generated</dc:creator>
    <dc:date>2026-09-15T17::27:05</dc:date>
    <dc:language>en-US</dc:language>
    <meta:editing-cycles>1</meta:editing-cycles>
    <meta:editing-duration>PT0S</meta:editing-duration>
    <dc:title>linux:linux_befehle</dc:title>
  </office:meta>
</office:document-meta>
</file>