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nux_skripte"/><text:bookmark-start text:name="__RefHeading___nuetzliche_skripte_oder_kleine_helfer_1"/><text:bookmark-start text:name="nuetzliche_skripte_oder_kleine_helfer"/>Nützliche Skripte oder kleine Helfer<text:bookmark-end text:name="__RefHeading___nuetzliche_skripte_oder_kleine_helfer_1"/><text:bookmark-end text:name="nuetzliche_skripte_oder_kleine_helfer"/></text:h>
      <text:h text:style-name="Heading_20_2" text:outline-level="2"><text:bookmark-start text:name="__RefHeading___ssh_login_-_ip-adressen_anzeigen_2"/><text:bookmark-start text:name="ssh_login_-_ip-adressen_anzeigen"/>SSH login -&gt; IP-Adressen anzeigen<text:bookmark-end text:name="__RefHeading___ssh_login_-_ip-adressen_anzeigen_2"/><text:bookmark-end text:name="ssh_login_-_ip-adressen_anzeigen"/></text:h>
      <text:p text:style-name="Text_20_body"><text:span text:style-name="Source_20_Text">.bashrc</text:span>, <text:span text:style-name="Source_20_Text">.bash_profile</text:span> oder <text:span text:style-name="Source_20_Text">.profile</text:span> je nach Distribution</text:p>
      <text:p text:style-name="Preformatted_20_Text">nano .bashrc<text:line-break/></text:p>
      <text:p text:style-name="Text_20_body">Einfügen:</text:p>
      <text:p text:style-name="Preformatted_20_Text">echo "----- IP-Adressen dieses Servers -----"<text:line-break/>ip -o -4 addr show | awk '{print "IPv4:", $2, $4}'<text:line-break/>ip -o -6 addr show | awk '{print "IPv6:", $2, $4}'<text:line-break/>echo "--------------------------------------"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2:50</meta:creation-date>
    <dc:creator>Generated</dc:creator>
    <dc:date>2026-09-14T15::42:50</dc:date>
    <dc:language>en-US</dc:language>
    <meta:editing-cycles>1</meta:editing-cycles>
    <meta:editing-duration>PT0S</meta:editing-duration>
    <dc:title>linux:linux_skripte</dc:title>
  </office:meta>
</office:document-meta>
</file>