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184b0f23994a289b7c67e5cbb195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gicmirror:magicmirror_tipps"/><text:bookmark-start text:name="__RefHeading___magicmirror_nuetzliches_1"/><text:bookmark-start text:name="magicmirror_nuetzliches"/>MagicMirror Nützliches<text:bookmark-end text:name="__RefHeading___magicmirror_nuetzliches_1"/><text:bookmark-end text:name="magicmirror_nuetzliches"/></text:h>
      <text:h text:style-name="Heading_20_2" text:outline-level="2"><text:bookmark-start text:name="__RefHeading___konfiguration_2"/><text:bookmark-start text:name="konfiguration"/>Konfiguration<text:bookmark-end text:name="__RefHeading___konfiguration_2"/><text:bookmark-end text:name="konfiguration"/></text:h>
      <text:p text:style-name="Text_20_body"><text:a xlink:type="simple" xlink:href="https://wiki.mahlen.biz/doku.php?id=magicmirror_konfiguration" text:style-name="Internet_20_link" text:visited-style-name="Visited_20_Internet_20_Link">Konfiguration bei Kolja</text:a></text:p>
      <text:h text:style-name="Heading_20_2" text:outline-level="2"><text:bookmark-start text:name="__RefHeading___module_3"/><text:bookmark-start text:name="module"/>Module<text:bookmark-end text:name="__RefHeading___module_3"/><text:bookmark-end text:name="module"/></text:h>
      <text:p text:style-name="Text_20_body"><text:a xlink:type="simple" xlink:href="https://modules.magicmirror.builders/" text:style-name="Internet_20_link" text:visited-style-name="Visited_20_Internet_20_Link">Übersicht über die Module</text:a></text:p>
      <text:h text:style-name="Heading_20_2" text:outline-level="2"><text:bookmark-start text:name="__RefHeading___regionen_4"/><text:bookmark-start text:name="regionen"/>Regionen<text:bookmark-end text:name="__RefHeading___regionen_4"/><text:bookmark-end text:name="regionen"/></text:h>
      <text:p text:style-name="Text_20_body"><draw:frame draw:style-name="media" draw:name="MagicMirror_Regionen_Bild Legend" text:anchor-type="as-char" draw:z-index="0" svg:width="10.583333333333cm"><draw:text-box><text:p text:style-name="legendcenter"><draw:frame draw:style-name="media" draw:name="MagicMirror_Regionen_Bild" text:anchor-type="as-char" draw:z-index="0" svg:width="10.583333333333cm" svg:height="12.090751730959cm"><draw:image xlink:href="Pictures/90184b0f23994a289b7c67e5cbb195fa.png" xlink:type="simple" xlink:show="embed" xlink:actuate="onLoad"/></draw:frame>MagicMirror_Regionen_Bild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25:24</meta:creation-date>
    <dc:creator>Generated</dc:creator>
    <dc:date>2026-09-14T17::25:24</dc:date>
    <dc:language>en-US</dc:language>
    <meta:editing-cycles>1</meta:editing-cycles>
    <meta:editing-duration>PT0S</meta:editing-duration>
    <dc:title>magicmirror:magicmirror_tipps</dc:title>
  </office:meta>
</office:document-meta>
</file>