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icmirror_konfiguration"/><text:bookmark-start text:name="__RefHeading___konfiguration_bei_kolja_1"/><text:bookmark-start text:name="konfiguration_bei_kolja"/>Konfiguration bei Kolja<text:bookmark-end text:name="__RefHeading___konfiguration_bei_kolja_1"/><text:bookmark-end text:name="konfiguration_bei_kolja"/></text:h>
      <text:p text:style-name="Preformatted_20_Text">sudo apt-get update<text:line-break/>sudo apt-get install x11-xserver-utils</text:p>
      <text:p text:style-name="Preformatted_20_Text">xrandr -d :0 --output HDMI-1 --off</text:p>
      <text:p text:style-name="Preformatted_20_Text">xrandr -d :0 --output HDMI-1 --auto</text:p>
      <text:p text:style-name="Preformatted_20_Text">xrandr -d :0 --output HDMI-2 --auto --rotate le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0:35</meta:creation-date>
    <dc:creator>Generated</dc:creator>
    <dc:date>2026-09-14T16::40:35</dc:date>
    <dc:language>en-US</dc:language>
    <meta:editing-cycles>1</meta:editing-cycles>
    <meta:editing-duration>PT0S</meta:editing-duration>
    <dc:title>magicmirror_konfiguration</dc:title>
  </office:meta>
</office:document-meta>
</file>