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5918a998b9e8e89178bdc17b7a81a6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dns:dns_dyndns"/><text:bookmark-start text:name="__RefHeading___dyndns_1"/><text:bookmark-start text:name="dyndns"/>DynDNS<text:bookmark-end text:name="__RefHeading___dyndns_1"/><text:bookmark-end text:name="dyndns"/></text:h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Horizontal_20_Line"/>
      <text:p text:style-name="Text_20_body">DynDNS (Dynamic DNS) ist ein Dienst, der es ermöglicht, einen festen Domainnamen mit einer sich ändernden IP-Adresse zu verknüpfen. Das ist praktisch, wenn man auf Geräte oder Server in einem Netzwerk mit dynamischer IP-Adresse (z. B. bei Heimanschlüssen) zugreifen möchte. Der Dienst aktualisiert automatisch den DNS-Eintrag, sobald sich die öffentliche IP-Adresse ändert, sodass der Domainname immer erreichbar bleibt.</text:p>
      <text:p text:style-name="Horizontal_20_Line"/>
      <text:h text:style-name="Heading_20_2" text:outline-level="2"><text:bookmark-start text:name="__RefHeading___update_ueber_den_router_3"/><text:bookmark-start text:name="update_ueber_den_router"/>Update über den Router<text:bookmark-end text:name="__RefHeading___update_ueber_den_router_3"/><text:bookmark-end text:name="update_ueber_den_router"/></text:h>
      <text:p text:style-name="Horizontal_20_Line"/>
      <text:p text:style-name="Text_20_body"><draw:frame draw:style-name="media" draw:name="0" text:anchor-type="as-char" draw:z-index="0" svg:width="" svg:rel-width="100%" svg:height="0cm"><draw:image xlink:href="Pictures/a5918a998b9e8e89178bdc17b7a81a64.svg" xlink:type="simple" xlink:show="embed" xlink:actuate="onLoad"/></draw:frame></text:p>
      <text:p text:style-name="Horizontal_20_Line"/>
      <text:h text:style-name="Heading_20_3" text:outline-level="3"><text:bookmark-start text:name="__RefHeading___avm_fritz_box_4"/><text:bookmark-start text:name="avm_fritz_box"/>AVM Fritz!Box<text:bookmark-end text:name="__RefHeading___avm_fritz_box_4"/><text:bookmark-end text:name="avm_fritz_box"/></text:h>
      <text:p text:style-name="Horizontal_20_Line"/>
      <text:p text:style-name="Text_20_body"><draw:frame draw:style-name="media" draw:name="1" text:anchor-type="as-char" draw:z-index="1" svg:width="" svg:rel-width="100%" svg:height="0cm"><draw:image xlink:href="Pictures/a5918a998b9e8e89178bdc17b7a81a64.svg" xlink:type="simple" xlink:show="embed" xlink:actuate="onLoad"/></draw:frame></text:p>
      <text:p text:style-name="Horizontal_20_Line"/>
      <text:h text:style-name="Heading_20_3" text:outline-level="3"><text:bookmark-start text:name="__RefHeading___ubiquitiunifi_5"/><text:bookmark-start text:name="ubiquitiunifi"/>Ubiquiti: UniFi<text:bookmark-end text:name="__RefHeading___ubiquitiunifi_5"/><text:bookmark-end text:name="ubiquitiunifi"/></text:h>
      <text:p text:style-name="Horizontal_20_Line"/>
      <text:p text:style-name="Text_20_body"><draw:frame draw:style-name="media" draw:name="2" text:anchor-type="as-char" draw:z-index="2" svg:width="" svg:rel-width="100%" svg:height="0cm"><draw:image xlink:href="Pictures/a5918a998b9e8e89178bdc17b7a81a64.svg" xlink:type="simple" xlink:show="embed" xlink:actuate="onLoad"/></draw:frame></text:p>
      <text:p text:style-name="Horizontal_20_Line"/>
      <text:h text:style-name="Heading_20_2" text:outline-level="2"><text:bookmark-start text:name="__RefHeading___update_mit_ddclient_linux_server_6"/><text:bookmark-start text:name="update_mit_ddclient_linux_server"/>Update mit ddclient (Linux Server)<text:bookmark-end text:name="__RefHeading___update_mit_ddclient_linux_server_6"/><text:bookmark-end text:name="update_mit_ddclient_linux_server"/></text:h>
      <text:p text:style-name="Text_20_body"><text:a xlink:type="simple" xlink:href="https://ddclient.net/" text:style-name="Internet_20_link" text:visited-style-name="Visited_20_Internet_20_Link">ddclient</text:a> <text:line-break/>
<text:a xlink:type="simple" xlink:href="https://github.com/ddclient/ddclient" text:style-name="Internet_20_link" text:visited-style-name="Visited_20_Internet_20_Link">GitHub</text:a> <text:line-break/></text:p>
      <text:p text:style-name="Text_20_body">ddclient ist ein Open-Source-Dienstprogramm, das verwendet wird, um Dynamic DNS (DDNS)-Einträge zu aktualisieren. Es wird hauptsächlich genutzt, um eine Domain mit einer dynamischen IP-Adresse zu verknüpfen. Dies ist besonders hilfreich für Nutzer, die keine statische IP-Adresse haben (wie sie oft von Internetanbietern für Privatanschlüsse bereitgestellt wird), aber dennoch von außen auf ihre Geräte oder Netzwerke zugreifen möchten.
<text:line-break/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udo nano /etc/ddclient.conf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55:46</meta:creation-date>
    <dc:creator>Generated</dc:creator>
    <dc:date>2026-09-14T15::55:46</dc:date>
    <dc:language>en-US</dc:language>
    <meta:editing-cycles>1</meta:editing-cycles>
    <meta:editing-duration>PT0S</meta:editing-duration>
    <dc:title>netzwerk:netzwerk_dns:dns_dyndns</dc:title>
  </office:meta>
</office:document-meta>
</file>