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b8839e0a5ee3e8de7c36f41745411b.png"/>
  <manifest:file-entry manifest:media-type="image/png" manifest:full-path="Pictures/9d9f6a8da4760d6736c7a080008baa59.png"/>
  <manifest:file-entry manifest:media-type="image/png" manifest:full-path="Pictures/897ede6ac0f109341a05916bc777aa10.png"/>
  <manifest:file-entry manifest:media-type="image/png" manifest:full-path="Pictures/c033dca29f1a9f19b83c22a6a8462d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opnsense:home:tng"/><text:bookmark-start text:name="__RefHeading___opnsense_fuer_tng_einrichten_1"/><text:bookmark-start text:name="opnsense_fuer_tng_einrichten"/>OPNSENSE für TNG einrichten<text:bookmark-end text:name="__RefHeading___opnsense_fuer_tng_einrichten_1"/><text:bookmark-end text:name="opnsense_fuer_tng_einrichten"/></text:h>
      <text:h text:style-name="Heading_20_2" text:outline-level="2"><text:bookmark-start text:name="__RefHeading___vlan_erstellen_2"/><text:bookmark-start text:name="vlan_erstellen"/>1. VLAN erstellen<text:bookmark-end text:name="__RefHeading___vlan_erstellen_2"/><text:bookmark-end text:name="vlan_erstellen"/></text:h>
      <text:p text:style-name="Text_20_body">Dafür ins Menü auswählen: Interfaces → Devices → VLAN</text:p>
      <text:p text:style-name="Text_20_body">Hier erstellen wir ein (neues) VLAN mit der VLAN ID 7.</text:p>
      <text:p text:style-name="Text_20_body"><draw:frame draw:style-name="medialeft" draw:name="0" text:anchor-type="paragraph" draw:z-index="0" svg:width="15.875cm" svg:height="7.6723643006263cm"><draw:image xlink:href="Pictures/0bb8839e0a5ee3e8de7c36f41745411b.png" xlink:type="simple" xlink:show="embed" xlink:actuate="onLoad"/></draw:frame><draw:frame draw:style-name="medialeft" draw:name="1" text:anchor-type="paragraph" draw:z-index="1" svg:width="15.875cm" svg:height="6.3887195121951cm"><draw:image xlink:href="Pictures/9d9f6a8da4760d6736c7a080008baa59.png" xlink:type="simple" xlink:show="embed" xlink:actuate="onLoad"/></draw:frame></text:p>
      <text:p text:style-name="Text_20_body">Dann speichern und danach Apply.</text:p>
      <text:h text:style-name="Heading_20_2" text:outline-level="2"><text:bookmark-start text:name="__RefHeading___pppoe_deive_anlegen_3"/><text:bookmark-start text:name="pppoe_deive_anlegen"/>PPPoE Deive anlegen<text:bookmark-end text:name="__RefHeading___pppoe_deive_anlegen_3"/><text:bookmark-end text:name="pppoe_deive_anlegen"/></text:h>
      <text:p text:style-name="Text_20_body">Dafür ins Menü: Interfaces → Devices → Point-to-Point</text:p>
      <text:p text:style-name="Text_20_body">Dort ein neues Device anlegen mit folgendem Inhalt:</text:p>
      <text:p text:style-name="Text_20_body">Link Type: PPPoE</text:p>
      <text:p text:style-name="Text_20_body">Link Interfaces: vlan0.7</text:p>
      <text:p text:style-name="Text_20_body">Description: z.B. TNG-Zugang</text:p>
      <text:p text:style-name="Text_20_body">Username: der Benutzername der Zugangsdaten</text:p>
      <text:p text:style-name="Text_20_body">Password: das Passwort der Zugangsdaten</text:p>
      <text:p text:style-name="Text_20_body">Der Rest bleibt, wie es ist.</text:p>
      <text:p text:style-name="Text_20_body"><draw:frame draw:style-name="medialeft" draw:name="2" text:anchor-type="paragraph" draw:z-index="2" svg:width="15.875cm" svg:height="7.6683620239958cm"><draw:image xlink:href="Pictures/897ede6ac0f109341a05916bc777aa10.png" xlink:type="simple" xlink:show="embed" xlink:actuate="onLoad"/></draw:frame></text:p>
      <text:h text:style-name="Heading_20_2" text:outline-level="2"><text:bookmark-start text:name="__RefHeading___wan-zugang_4"/><text:bookmark-start text:name="wan-zugang"/>WAN-Zugang<text:bookmark-end text:name="__RefHeading___wan-zugang_4"/><text:bookmark-end text:name="wan-zugang"/></text:h>
      <text:p text:style-name="Text_20_body">Dafür ins Menü: Interfaces → Assignments</text:p>
      <text:p text:style-name="Text_20_body">Unter WAN das erstellte Interface auswählen, pppoe0 (vlan0.7) - TNG Zugang….</text:p>
      <text:p text:style-name="Text_20_body"><draw:frame draw:style-name="medialeft" draw:name="3" text:anchor-type="paragraph" draw:z-index="3" svg:width="15.875cm" svg:height="7.6846605744125cm"><draw:image xlink:href="Pictures/c033dca29f1a9f19b83c22a6a8462db2.png" xlink:type="simple" xlink:show="embed" xlink:actuate="onLoad"/></draw:frame></text:p>
      <text:p text:style-name="Text_20_body">Danach einmal OPNSENSE neu starten, dann sollte es das gewesen sein.</text:p>
      <text:h text:style-name="Heading_20_2" text:outline-level="2"><text:bookmark-start text:name="__RefHeading___public_ip-address_5"/><text:bookmark-start text:name="public_ip-address"/>Public IP-Address<text:bookmark-end text:name="__RefHeading___public_ip-address_5"/><text:bookmark-end text:name="public_ip-address"/></text:h>
      <text:p text:style-name="Text_20_body">Dafür das man aber eine öffentliche IP-Adresse bekommt, muss man beim Kundendienst von TNG anrufen.</text:p>
      <text:p text:style-name="Text_20_body">Diese wurde in meinem Fall innerhalb von 5 Minuten freigeschaltet (weiterer Neustart notwendig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55:18</meta:creation-date>
    <dc:creator>Generated</dc:creator>
    <dc:date>2026-09-14T15::55:18</dc:date>
    <dc:language>en-US</dc:language>
    <meta:editing-cycles>1</meta:editing-cycles>
    <meta:editing-duration>PT0S</meta:editing-duration>
    <dc:title>netzwerk:netzwerk_opnsense:home:tng</dc:title>
  </office:meta>
</office:document-meta>
</file>