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voip:voip_freepbx"/><text:bookmark-start text:name="__RefHeading___voip_-_freepbx_-_tng_1"/><text:bookmark-start text:name="voip_-_freepbx_-_tng"/>VOIP - FreePBX - TNG<text:bookmark-end text:name="__RefHeading___voip_-_freepbx_-_tng_1"/><text:bookmark-end text:name="voip_-_freepbx_-_tng"/></text:h>
      <text:p text:style-name="Text_20_body">Vorraussetzung:</text:p>
      <text:list text:style-name="List_20_1" text:continue-numbering="false">
        <text:list-item>
          <text:p text:style-name="List_20_1_Content_First"> funktionierendes FreePBX System</text:p>
        </text:list-item>
        <text:list-item>
          <text:p text:style-name="List_20_1_Content_Last"> Zugangsdaten vom Provider liegen vor</text:p>
        </text:list-item>
      </text:list>
      <text:h text:style-name="Heading_20_2" text:outline-level="2"><text:bookmark-start text:name="__RefHeading___freepbx_2"/><text:bookmark-start text:name="freepbx"/>FreePBX<text:bookmark-end text:name="__RefHeading___freepbx_2"/><text:bookmark-end text:name="freepbx"/></text:h>
      <text:p text:style-name="Text_20_body">Connectivity → Trunks</text:p>
      <text:p text:style-name="Text_20_body">Add trunk „Add SIP (chan_pjsip) Trunk“.</text:p>
      <text:h text:style-name="Heading_20_3" text:outline-level="3"><text:bookmark-start text:name="__RefHeading___general_3"/><text:bookmark-start text:name="general"/>General<text:bookmark-end text:name="__RefHeading___general_3"/><text:bookmark-end text:name="general"/></text:h>
      <text:p text:style-name="Text_20_body">Hier sind nur die Settings, die ich verändert habe.</text:p>
      <text:p text:style-name="Text_20_body">Trunk Name: einen Namen vergeben <text:line-break/>Outbound callerID: Die Rufnummer inkl. Vorwahl aber ohne führende Null z.B. 4012345678 <text:line-break/></text:p>
      <text:h text:style-name="Heading_20_3" text:outline-level="3"><text:bookmark-start text:name="__RefHeading___dialed_number_manipulation_rules_4"/><text:bookmark-start text:name="dialed_number_manipulation_rules"/>Dialed Number manipulation Rules<text:bookmark-end text:name="__RefHeading___dialed_number_manipulation_rules_4"/><text:bookmark-end text:name="dialed_number_manipulation_rules"/></text:h>
      <text:p text:style-name="Text_20_body">match pattern: X.</text:p>
      <text:h text:style-name="Heading_20_3" text:outline-level="3"><text:bookmark-start text:name="__RefHeading___pjsip_settings_5"/><text:bookmark-start text:name="pjsip_settings"/>pjsip Settings<text:bookmark-end text:name="__RefHeading___pjsip_settings_5"/><text:bookmark-end text:name="pjsip_settings"/></text:h>
      <text:h text:style-name="Heading_20_4" text:outline-level="4"><text:bookmark-start text:name="__RefHeading___general_6"/><text:bookmark-start text:name="general1"/>General<text:bookmark-end text:name="__RefHeading___general_6"/><text:bookmark-end text:name="general1"/></text:h>
      <text:p text:style-name="Text_20_body">Username: Die Rufnummer inkl. Vorwahl aber ohne führende Null z.B. 4012345678 <text:line-break/>Auth Username: Die Rufnummer inkl. Vorwahl aber ohne führende Null z.B. 4012345678 <text:line-break/>Secret: Das Kennwort aus dem Breif der Zugangsdaten <text:line-break/>SIP Server: sip-pk.tng.de <text:line-break/>SIP Server Port: 5060 <text:line-break/>Context: from-trun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02:46</meta:creation-date>
    <dc:creator>Generated</dc:creator>
    <dc:date>2026-09-14T16::02:46</dc:date>
    <dc:language>en-US</dc:language>
    <meta:editing-cycles>1</meta:editing-cycles>
    <meta:editing-duration>PT0S</meta:editing-duration>
    <dc:title>netzwerk:netzwerk_voip:voip_freepbx</dc:title>
  </office:meta>
</office:document-meta>
</file>