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5918a998b9e8e89178bdc17b7a81a64.svg"/>
  <manifest:file-entry manifest:media-type="image/jpeg" manifest:full-path="Pictures/974813c20b87147da68d9e9f73c67d88.jpg"/>
  <manifest:file-entry manifest:media-type="image/jpeg" manifest:full-path="Pictures/d63167cc82d0e0a033ec13accc737c4a.jpeg"/>
  <manifest:file-entry manifest:media-type="image/jpeg" manifest:full-path="Pictures/c40e0304966a60711705c4baff0a4edf.jpg"/>
  <manifest:file-entry manifest:media-type="image/svg+xml" manifest:full-path="Pictures/1fdf1db20d3f0ebc1559d71255001802.svg"/>
  <manifest:file-entry manifest:media-type="image/jpeg" manifest:full-path="Pictures/d412f86de69407ba1abd19dd53d1a2dc.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16.8505pt" style:rel-width="4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nnenbaumspitze"/><text:bookmark-start text:name="__RefHeading___beleuchtete_weihnachtsbaumspitze_stern_1"/><text:bookmark-start text:name="beleuchtete_weihnachtsbaumspitze_stern"/>Beleuchtete Weihnachtsbaumspitze (Stern)<text:bookmark-end text:name="__RefHeading___beleuchtete_weihnachtsbaumspitze_stern_1"/><text:bookmark-end text:name="beleuchtete_weihnachtsbaumspitze_stern"/></text:h>
      <text:h text:style-name="Heading_20_2" text:outline-level="2"><text:bookmark-start text:name="__RefHeading___lizenz_2"/><text:bookmark-start text:name="lizenz"/>Lizenz<text:bookmark-end text:name="__RefHeading___lizenz_2"/><text:bookmark-end text:name="lizenz"/></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ie hier bereitgestellten 3D-Modelle stehen unter der Creative Commons-Lizenz CC BY-NC-SA 4.0.
Du darfst die Modelle kostenlos herunterladen und privat verwenden, unter folgenden Bedingungen:</text:p><text:list text:style-name="List_20_1" text:continue-numbering="false"><text:list-item><text:p text:style-name="List_20_1_Content_First"> Private Nutzung: Die Modelle dürfen kostenlos heruntergeladen und privat genutzt werden.</text:p></text:list-item><text:list-item><text:p text:style-name="List_20_1_Content"> Keine kommerzielle Nutzung: Eine Nutzung für kommerzielle Zwecke (z.B. Verkauf oder gewerbliche Verbreitung) ist untersagt.</text:p></text:list-item><text:list-item><text:p text:style-name="List_20_1_Content"> Bearbeitung nur mit Zustimmung: Veränderungen oder Bearbeitungen der Modelle sind nur nach meiner ausdrücklichen Zustimmung erlaubt. Bei Veröffentlichung muss stets auf das Original verwiesen werden.</text:p></text:list-item><text:list-item><text:p text:style-name="List_20_1_Content"> Namensnennung: Bei Nutzung muss mein Name bzw. die Quelle genannt werden.</text:p></text:list-item><text:list-item><text:p text:style-name="List_20_1_Content_Last"> Keine unberechtigte Weitergabe: Eine Weitergabe der Modelle ohne meine Zustimmung ist untersagt.</text:p></text:list-item></text:list><text:p text:style-name="Text_20_body"><text:a xlink:type="simple" xlink:href="https://creativecommons.org/licenses/by-nc-sa/4.0/deed.de" text:style-name="Internet_20_link" text:visited-style-name="Visited_20_Internet_20_Link">Mehr Informationen zur Lizenz (CC BY-NC-SA 4.0)</text:a></text:p></table:table-cell></table:table-row></table:table></draw:text-box></draw:frame></text:p>
      <text:p text:style-name="Horizontal_20_Line"/>
      <text:h text:style-name="Heading_20_2" text:outline-level="2"><text:bookmark-start text:name="__RefHeading___einleitung_3"/><text:bookmark-start text:name="einleitung"/>Einleitung<text:bookmark-end text:name="__RefHeading___einleitung_3"/><text:bookmark-end text:name="einleitung"/></text:h>
      <text:p text:style-name="Text_20_body"><draw:frame draw:style-name="media" draw:name="0" text:anchor-type="as-char" draw:z-index="0" svg:width="" svg:rel-width="100%" svg:height="0cm"><draw:image xlink:href="Pictures/a5918a998b9e8e89178bdc17b7a81a64.svg" xlink:type="simple" xlink:show="embed" xlink:actuate="onLoad"/></draw:frame></text:p>
      <text:p text:style-name="Text_20_body">Alle Bilder ganz unten auf der Seite in einer Galerie. </text:p>
      <text:p text:style-name="Horizontal_20_Line"/>
      <text:h text:style-name="Heading_20_2" text:outline-level="2"><text:bookmark-start text:name="__RefHeading___materialliste_4"/><text:bookmark-start text:name="materialliste"/>Materialliste<text:bookmark-end text:name="__RefHeading___materialliste_4"/><text:bookmark-end text:name="materialliste"/></text:h>
      <text:h text:style-name="Heading_20_3" text:outline-level="3"><text:bookmark-start text:name="__RefHeading___elektronik_5"/><text:bookmark-start text:name="elektronik"/>Elektronik<text:bookmark-end text:name="__RefHeading___elektronik_5"/><text:bookmark-end text:name="elektronik"/></text:h>
      <text:p text:style-name="Text_20_body">Vorab: <text:a xlink:type="simple" xlink:href="https://wiki.mahlen.biz/doku.php?id=elektronik:elektronik_wled" text:style-name="Internet_20_link" text:visited-style-name="Visited_20_Internet_20_Link"> Link zum WLED Bereich mit vielen weiteren Informationen</text:a></text:p>
      <text:h text:style-name="Heading_20_5" text:outline-level="5"><text:bookmark-start text:name="__RefHeading___led-streifen_6"/><text:bookmark-start text:name="led-streifen"/>LED-Streifen<text:bookmark-end text:name="__RefHeading___led-streifen_6"/><text:bookmark-end text:name="led-streifen"/></text:h>
      <text:p text:style-name="Text_20_body">WLED kompatibler LED Streifen. Empfehlung: SK6812 als <text:span text:style-name="Strong_20_Emphasis">RGBWW</text:span>. Übersicht hier im <text:a xlink:type="simple" xlink:href="https://wiki.mahlen.biz/doku.php?id=adressierbare_leds" text:style-name="Internet_20_link" text:visited-style-name="Visited_20_Internet_20_Link">Wiki</text:a></text:p>
      <text:p text:style-name="Text_20_body"><text:span text:style-name="Plugin_Wrap_Span_Emphasised">Wichtig:</text:span> Damit die Anzahl der LEDs zu dem Druckmodell passt, müssen es 60 LEDs pro Meter sein (Abstand LED Mitte zu LED Mitte: ca. 17mm).</text:p>
      <text:p text:style-name="Text_20_body">RGBWW (Warmweiß) wird verwendet, um nicht nur buntes Licht zu erzeugen, sondern auch Weißtöne, die eine stimmungsvolle, kerzenähnliche Atmosphäre passend zum Weihnachtsbaum schaffen.</text:p>
      <text:h text:style-name="Heading_20_5" text:outline-level="5"><text:bookmark-start text:name="__RefHeading___leitung_kabel_7"/><text:bookmark-start text:name="leitung_kabel"/>Leitung (Kabel)<text:bookmark-end text:name="__RefHeading___leitung_kabel_7"/><text:bookmark-end text:name="leitung_kabel"/></text:h>
      <text:p text:style-name="Text_20_body">Hier kann man leider keine pauschale Aussage treffen. Folgende Faktoren spielen eine Rolle:</text:p>
      <text:list text:style-name="List_20_1" text:continue-numbering="false">
        <text:list-item>
          <text:p text:style-name="List_20_1_Content_First"> Länge der Zuleitung</text:p>
        </text:list-item>
        <text:list-item>
          <text:p text:style-name="List_20_1_Content"> Maximal eingestellte Helligkeit (Stromaufnahme)</text:p>
        </text:list-item>
        <text:list-item>
          <text:p text:style-name="List_20_1_Content"> Art der Effekte (leuchten nur Rot und Blau oder alle zusammen + Weiß ? )</text:p>
        </text:list-item>
        <text:list-item>
          <text:p text:style-name="List_20_1_Content_Last"> Strombegrenzung (Limitter) im Controller aktiviert?</text:p>
        </text:list-item>
      </text:list>
      <text:p text:style-name="Text_20_body">Hier gibt es einen <text:a xlink:type="simple" xlink:href="https://wiki.mahlen.biz/doku.php?id=elektronik:elektronik_wled" text:style-name="Internet_20_link" text:visited-style-name="Visited_20_Internet_20_Link"> Power Calculator</text:a> .</text:p>
      <text:h text:style-name="Heading_20_3" text:outline-level="3"><text:bookmark-start text:name="__RefHeading___filament_8"/><text:bookmark-start text:name="filament"/>Filament<text:bookmark-end text:name="__RefHeading___filament_8"/><text:bookmark-end text:name="filament"/></text:h>
      <text:p text:style-name="Text_20_body">Hier hat man die Qual der Wahl – die Entscheidung liegt ganz bei euch.</text:p>
      <text:p text:style-name="Text_20_body"><text:span text:style-name="Strong_20_Emphasis">Materialwahl</text:span></text:p>
      <text:p text:style-name="Text_20_body">PLA ist für den Stern vollkommen ausreichend (siehe Wärmeentwicklung). Natürlich funktionieren auch andere Materialien – mit Ausnahme von TPU, das hier wenig sinnvoll wäre.</text:p>
      <text:p text:style-name="Text_20_body"><text:span text:style-name="Strong_20_Emphasis">Vorschläge zur Farbgestaltung:</text:span></text:p>
      <text:p text:style-name="Text_20_body">Der Rand kann in einem dunklen Ton, wie z. B. Anthrazit, Silber oder Gold, gedruckt werden. Auch Glitzer-Filament ist eine interessante Option. Mattes Filament wirkt an dieser Stelle besonders edel.</text:p>
      <text:p text:style-name="Text_20_body">Die Inlays (Diffusoren für die LEDs) sollten in Weiß gedruckt werden. Reinweiß matt sieht hier sehr gut aus. Geheimtipp: Weißes Silk-Filament sorgt für einen besonders schönen Effekt. 😄</text:p>
      <text:h text:style-name="Heading_20_3" text:outline-level="3"><text:bookmark-start text:name="__RefHeading___druckteile_9"/><text:bookmark-start text:name="druckteile"/>Druckteile<text:bookmark-end text:name="__RefHeading___druckteile_9"/><text:bookmark-end text:name="druckteile"/></text:h>
      <text:p text:style-name="Text_20_body">Für einen Stern werden benötigt:</text:p>
      <text:list text:style-name="List_20_1" text:continue-numbering="false">
        <text:list-item>
          <text:p text:style-name="List_20_1_Content_First"> 2x Inlay (Oben und Unten)</text:p>
        </text:list-item>
        <text:list-item>
          <text:p text:style-name="List_20_1_Content_Last"> 1x Rand</text:p>
        </text:list-item>
      </text:list>
      <text:p text:style-name="Text_20_body">Optional (erleichtert die Montage):</text:p>
      <text:list text:style-name="List_20_1" text:continue-numbering="false">
        <text:list-item>
          <text:p text:style-name="List_20_1_Content_First"> 1x LED Biegevorrichtung</text:p>
        </text:list-item>
        <text:list-item>
          <text:p text:style-name="List_20_1_Content_Last"> 1x Klebevorrichtung</text:p>
        </text:list-item>
      </text:list>
      <text:p text:style-name="Horizontal_20_Line"/>
      <text:h text:style-name="Heading_20_2" text:outline-level="2"><text:bookmark-start text:name="__RefHeading___teile_drucken_10"/><text:bookmark-start text:name="teile_drucken"/>Teile drucken<text:bookmark-end text:name="__RefHeading___teile_drucken_10"/><text:bookmark-end text:name="teile_drucken"/></text:h>
      <text:p text:style-name="Text_20_body">Die Druckteile benötigen keinen Support. Bitte im Slicer <text:span text:style-name="Plugin_Wrap_Span_Emphasised">deaktivieren</text:span>! Der Rand hat einen „eingebauten“ Support, damit die Auflagefläche für das untere Inlay besser gedruckt werden kann. Dies lässt sich nach dem Druck, vorher gut abkühlen lassen, einfach entfernen.</text:p>
      <text:p text:style-name="Text_20_body">Eingebauter Support im Modell, hier Türkis dargestellt:</text:p>
      <text:p text:style-name="Text_20_body"><draw:frame draw:style-name="media" draw:name="Eingebauter Support Legend" text:anchor-type="as-char" draw:z-index="0" svg:width="13.229166666667cm"><draw:text-box><text:p text:style-name="legendcenter"><draw:frame draw:style-name="media" draw:name="Eingebauter Support" text:anchor-type="as-char" draw:z-index="1" svg:width="13.229166666667cm" svg:height="10.585125903342cm"><draw:image xlink:href="Pictures/974813c20b87147da68d9e9f73c67d88.jpg" xlink:type="simple" xlink:show="embed" xlink:actuate="onLoad"/></draw:frame>Eingebauter Support</text:p></draw:text-box></draw:frame></text:p>
      <text:h text:style-name="Heading_20_4" text:outline-level="4"><text:bookmark-start text:name="__RefHeading___druckeinstellungen_11"/><text:bookmark-start text:name="druckeinstellungen"/>Druckeinstellungen<text:bookmark-end text:name="__RefHeading___druckeinstellungen_11"/><text:bookmark-end text:name="druckeinstellungen"/></text:h>
      <text:p text:style-name="Text_20_body">Bis auf die beiden Inlays können die Teilen mit Standardeinstellungen gedruckt werden.
Ich habe die Teile mit diesen Einstellungen gedruckt:</text:p>
      <text:list text:style-name="List_20_1" text:continue-numbering="false">
        <text:list-item>
          <text:p text:style-name="List_20_1_Content_First"> Düse: 0,4mm</text:p>
        </text:list-item>
        <text:list-item>
          <text:p text:style-name="List_20_1_Content"> Layerhöhe: 0,2mm</text:p>
        </text:list-item>
        <text:list-item>
          <text:p text:style-name="List_20_1_Content"> Linienbreite: 0,42mm</text:p>
        </text:list-item>
        <text:list-item>
          <text:p text:style-name="List_20_1_Content"> Anzahl der Schleifen: 3</text:p>
        </text:list-item>
        <text:list-item>
          <text:p text:style-name="List_20_1_Content_Last"> Infill: 20%</text:p>
        </text:list-item>
      </text:list>
      <text:p text:style-name="Text_20_body">Schaut euch in der Vorschau des Slicers die Position der Z-Naht an und verschiebt sie gegebenenfalls an eine nicht sichtbare Stelle, z. B. im Bereich des Fußes.</text:p>
      <text:p text:style-name="Text_20_body">Beim Rand-Druckteil achtet bitte auf eine gute Betthaftung oder aktiviert bei Bedarf einen kleinen Brim. Da die Auflagefläche sehr klein und das Druckteil relativ groß ist, könnte es sonst – je nach Material – zu Warping kommen.</text:p>
      <text:h text:style-name="Heading_20_5" text:outline-level="5"><text:bookmark-start text:name="__RefHeading___inlay_oben_und_unten_12"/><text:bookmark-start text:name="inlay_oben_und_unten"/>Inlay (oben und unten)<text:bookmark-end text:name="__RefHeading___inlay_oben_und_unten_12"/><text:bookmark-end text:name="inlay_oben_und_unten"/></text:h>
      <text:p text:style-name="Text_20_body">Hier kommt es auf einen absolut <text:span text:style-name="Plugin_Wrap_Span_Emphasised">perfekten</text:span> ersten Layer an. Ich empfehle ganz klar mehrere Testdrucke, z. B. mit einem Kreis (Maße: 100x100x0,2 mm), um den richtigen Z-Offset zu bestimmen.</text:p>
      <text:p text:style-name="Text_20_body">Ebenso muss der Flow exakt kalibriert werden, damit weder zu viel noch zu wenig Material extrudiert wird (sollte eigentlich selbstverständlich sein).</text:p>
      <text:p text:style-name="Text_20_body"><text:span text:style-name="Strong_20_Emphasis">Layerhöhe: 0,2mm</text:span> (die Inlay sind 1,0mm dick)</text:p>
      <text:p text:style-name="Text_20_body"><text:span text:style-name="Plugin_Wrap_Span_Emphasised">Warum ist das so wichtig?</text:span></text:p>
      <text:p text:style-name="Text_20_body">Wenn der Stern später beleuchtet wird, sind Fehler im ersten Layer sofort sichtbar. Dazu gehören Lücken, die durch einen zu großen Abstand entstehen (wie im Beispielbild), oder „Wülste“, die sich durch einen zu geringen Abstand aufschieben.</text:p>
      <text:p text:style-name="Text_20_body">Im gezeigten Beispiel ist der Abstand zu groß und/oder der Flow zu gering:</text:p>
      <text:p text:style-name="Text_20_body"><draw:frame draw:style-name="media" draw:name="Ein zu großer Abstand. Legend" text:anchor-type="as-char" draw:z-index="0" svg:width="13.229166666667cm"><draw:text-box><text:p text:style-name="legendcenter"><draw:frame draw:style-name="media" draw:name="Ein zu großer Abstand." text:anchor-type="as-char" draw:z-index="2" svg:width="13.229166666667cm" svg:height="17.638888888889cm"><draw:image xlink:href="Pictures/d63167cc82d0e0a033ec13accc737c4a.jpeg" xlink:type="simple" xlink:show="embed" xlink:actuate="onLoad"/></draw:frame>Ein zu großer Abstand.</text:p></draw:text-box></draw:frame></text:p>
      <text:h text:style-name="Heading_20_5" text:outline-level="5"><text:bookmark-start text:name="__RefHeading___druckbettauflage_13"/><text:bookmark-start text:name="druckbettauflage"/>Druckbettauflage<text:bookmark-end text:name="__RefHeading___druckbettauflage_13"/><text:bookmark-end text:name="druckbettauflage"/></text:h>
      <text:p text:style-name="Text_20_body">Welche Auflage für das Druckbett verwendet wird, ist – wie beim Filament – Geschmackssache. Sobald die LEDs eingeschaltet sind, sind die Effekte des Effektsheets ohnehin nicht mehr sichtbar.</text:p>
      <text:p text:style-name="Text_20_body">Ein Inlay, das auf einer strukturierten Auflage gedruckt wurde, streut das Licht später besser.</text:p>
      <text:p text:style-name="Text_20_body"><draw:frame draw:style-name="media" draw:name="Strukturiert vs. Effekt Legend" text:anchor-type="as-char" draw:z-index="0" svg:width="13.229166666667cm"><draw:text-box><text:p text:style-name="legendcenter"><draw:frame draw:style-name="media" draw:name="Strukturiert vs. Effekt" text:anchor-type="as-char" draw:z-index="3" svg:width="13.229166666667cm" svg:height="16.536458333333cm"><draw:image xlink:href="Pictures/c40e0304966a60711705c4baff0a4edf.jpg" xlink:type="simple" xlink:show="embed" xlink:actuate="onLoad"/></draw:frame>Strukturiert vs. Effekt</text:p></draw:text-box></draw:frame></text:p>
      <text:p text:style-name="Horizontal_20_Line"/>
      <text:h text:style-name="Heading_20_2" text:outline-level="2"><text:bookmark-start text:name="__RefHeading___zusammenbau_14"/><text:bookmark-start text:name="zusammenbau"/>Zusammenbau<text:bookmark-end text:name="__RefHeading___zusammenbau_14"/><text:bookmark-end text:name="zusammenbau"/></text:h>
      <text:p text:style-name="Text_20_body"><draw:frame draw:style-name="media" draw:name="4" text:anchor-type="as-char" draw:z-index="4" svg:width="" svg:rel-width="100%" svg:height="0cm"><draw:image xlink:href="Pictures/a5918a998b9e8e89178bdc17b7a81a64.svg" xlink:type="simple" xlink:show="embed" xlink:actuate="onLoad"/></draw:frame></text:p>
      <text:p text:style-name="Text_20_body">Der Fuß für die Tannenbaumspitze muss mit einem für das Material geeigneten Kleber am Stern befestigt werden. Achte dabei auf die richtige Position.</text:p>
      <text:p text:style-name="Horizontal_20_Line"/>
      <text:h text:style-name="Heading_20_2" text:outline-level="2"><text:bookmark-start text:name="__RefHeading___inbetriebnahme_15"/><text:bookmark-start text:name="inbetriebnahme"/>Inbetriebnahme<text:bookmark-end text:name="__RefHeading___inbetriebnahme_15"/><text:bookmark-end text:name="inbetriebnahme"/></text:h>
      <text:p text:style-name="Text_20_body"><draw:frame draw:style-name="media" draw:name="5" text:anchor-type="as-char" draw:z-index="5" svg:width="" svg:rel-width="100%" svg:height="0cm"><draw:image xlink:href="Pictures/a5918a998b9e8e89178bdc17b7a81a64.svg" xlink:type="simple" xlink:show="embed" xlink:actuate="onLoad"/></draw:frame></text:p>
      <text:p text:style-name="Horizontal_20_Line"/>
      <text:h text:style-name="Heading_20_2" text:outline-level="2"><text:bookmark-start text:name="__RefHeading___warnhinweise_16"/><text:bookmark-start text:name="warnhinweise"/>Warnhinweise<text:bookmark-end text:name="__RefHeading___warnhinweise_16"/><text:bookmark-end text:name="warnhinweise"/></text:h>
      <text:p text:style-name="Text_20_body">Es muss leider sein… <draw:frame draw:style-name="media" draw:name="6" text:anchor-type="as-char" draw:z-index="6" svg:width="" svg:rel-width="100%" svg:height="0cm"><draw:image xlink:href="Pictures/1fdf1db20d3f0ebc1559d71255001802.svg" xlink:type="simple" xlink:show="embed" xlink:actuate="onLoad"/></draw:frame></text:p>
      <text:h text:style-name="Heading_20_3" text:outline-level="3"><text:bookmark-start text:name="__RefHeading___haftungsausschluss_17"/><text:bookmark-start text:name="haftungsausschluss"/>Haftungsausschluss<text:bookmark-end text:name="__RefHeading___haftungsausschluss_17"/><text:bookmark-end text:name="haftungsausschluss"/></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iese Anleitung dient nur zu Informationszwecken. Der Umgang mit elektrischen Bauteilen ist gefährlich und kann bei unsachgemäßer Verwendung zu Stromschlägen, Bränden oder anderen Schäden führen. Der Nachbau erfolgt auf eigene Gefahr und erfordert Fachkenntnisse. Ich übernehme keinerlei Haftung für Schäden oder Folgeschäden. Ich bin ausdrücklich kein Hersteller oder Inverkehrbringer eines Produktes. Jeder ist für sein Handeln selbst verantwortlich.</text:p></table:table-cell></table:table-row></table:table></draw:text-box></draw:frame></text:p>
      <text:line-break/>
      <text:h text:style-name="Heading_20_3" text:outline-level="3"><text:bookmark-start text:name="__RefHeading___waermeentwicklung_18"/><text:bookmark-start text:name="waermeentwicklung"/>Wärmeentwicklung<text:bookmark-end text:name="__RefHeading___waermeentwicklung_18"/><text:bookmark-end text:name="waermeentwicklung"/></text:h>
      <text:p text:style-name="Text_20_body">Das Bild zeigt die Wärmeentwicklung nach 30 Minuten Betriebszeit. Selbst nach mehreren Stunden steigt die Temperatur kaum weiter an. Die Wärmeentwicklung hängt natürlich von den verwendeten Effekten, der eingestellten Helligkeit und der Anzahl der gleichzeitig betriebenen LED-Kanäle ab. Zur Sicherheit kann man in WLED den Strom begrenzen und die maximale Helligkeit auf etwa 200 einstellen – schließlich wollen wir kein Flutlicht auf dem Weihnachtsbaum.</text:p>
      <text:p text:style-name="Text_20_body">PLA sollte unter diesen Temperaturbedingungen normalerweise kein Problem darstellen. Wer jedoch ganz sicher gehen möchte, kann PETG oder andere hitzebeständigere Materialien verwenden.
<text:line-break/></text:p>
      <text:line-break/>
      <text:p text:style-name="Text_20_body"><draw:frame draw:style-name="medialeft" draw:name="Bild Wärmeentwicklung Legend" text:anchor-type="paragraph" draw:z-index="0" svg:width="6.35cm" style:rel-width="100%"><draw:text-box><text:p text:style-name="legendcenter"><draw:frame draw:style-name="medialeft" draw:name="Bild Wärmeentwicklung" text:anchor-type="paragraph" draw:z-index="7" svg:width="6.35cm" style:rel-width="100%" svg:height="8.4666666666667cm" style:rel-height="scale"><draw:image xlink:href="Pictures/d412f86de69407ba1abd19dd53d1a2dc.jpeg" xlink:type="simple" xlink:show="embed" xlink:actuate="onLoad"/></draw:frame>Bild Wärmeentwicklung</text:p></draw:text-box></draw:frame></text:p>
      <text:line-break/>
      <text:p text:style-name="Text_20_body"><text:line-break/></text:p>
      <text:p text:style-name="Horizontal_20_Line"/>
      <text:h text:style-name="Heading_20_2" text:outline-level="2"><text:bookmark-start text:name="__RefHeading___downloads_19"/><text:bookmark-start text:name="downloads"/>Downloads<text:bookmark-end text:name="__RefHeading___downloads_19"/><text:bookmark-end text:name="downloads"/></text:h>
      <text:p text:style-name="Text_20_body"><draw:frame draw:style-name="PluginODTAutoStyle_Frame_9_text_frame" draw:name="Frame3" text:anchor-type="paragraph" svg:width="216.8505pt" draw:z-index="0" svg:x="0cm" svg:y="0cm" svg:min-height="1cm"><draw:text-box><table:table table:style-name="Table"><table:table-column table:style-name="odt_auto_style_table_column_3_1"/><table:table-row><table:table-cell office:value-type="string" table:style-name="tablecell"><text:p text:style-name="tablealignleft"><text:a xlink:type="simple" xlink:href="https://wiki.mahlen.biz/lib/exe/fetch.php?media=3d:weihnachten:stern:weihnachtsbaumspitze_225x225mm_beleuchtet.zip" text:style-name="Internet_20_link" text:visited-style-name="Visited_20_Internet_20_Link">Weihnachtsbaumspitze 225mm Version</text:a></text:p></table:table-cell></table:table-row></table:table></draw:text-box></draw:frame></text:p>
      <text:line-break/>
      <text:p text:style-name="Text_20_body"><draw:frame draw:style-name="PluginODTAutoStyle_Frame_13_text_frame" draw:name="Frame4" text:anchor-type="paragraph" svg:width="216.8505pt" draw:z-index="0" svg:x="0cm" svg:y="0cm" svg:min-height="1cm"><draw:text-box><table:table table:style-name="Table"><table:table-column table:style-name="odt_auto_style_table_column_4_1"/><table:table-row><table:table-cell office:value-type="string" table:style-name="tablecell"><text:p text:style-name="tablealignleft"><draw:frame draw:style-name="media" draw:name="8" text:anchor-type="as-char" draw:z-index="8" svg:width="" svg:rel-width="100%" svg:height="0cm"><draw:image xlink:href="Pictures/a5918a998b9e8e89178bdc17b7a81a64.svg" xlink:type="simple" xlink:show="embed" xlink:actuate="onLoad"/></draw:frame> Weihnachtsbaumspitze 220mm Version</text:p></table:table-cell></table:table-row></table:table></draw:text-box></draw:frame></text:p>
      <text:line-break/>
      <text:p text:style-name="Text_20_body"><draw:frame draw:style-name="PluginODTAutoStyle_Frame_17_text_frame" draw:name="Frame5" text:anchor-type="paragraph" svg:width="216.8505pt" draw:z-index="0" svg:x="0cm" svg:y="0cm" svg:min-height="1cm"><draw:text-box><table:table table:style-name="Table"><table:table-column table:style-name="odt_auto_style_table_column_5_1"/><table:table-row><table:table-cell office:value-type="string" table:style-name="tablecell"><text:p text:style-name="tablealignleft"><draw:frame draw:style-name="media" draw:name="9" text:anchor-type="as-char" draw:z-index="9" svg:width="" svg:rel-width="100%" svg:height="0cm"><draw:image xlink:href="Pictures/a5918a998b9e8e89178bdc17b7a81a64.svg" xlink:type="simple" xlink:show="embed" xlink:actuate="onLoad"/></draw:frame> Weihnachtsbaumspitze 255mm Version</text:p></table:table-cell></table:table-row></table:table></draw:text-box></draw:frame></text:p>
      <text:p text:style-name="Horizontal_20_Line"/>
      <text:h text:style-name="Heading_20_2" text:outline-level="2"><text:bookmark-start text:name="__RefHeading___d_objekte_fuer_225x225mm_drucker_20"/><text:bookmark-start text:name="d_objekte_fuer_225x225mm_drucker"/>3D Objekte für (225x225mm Drucker)<text:bookmark-end text:name="__RefHeading___d_objekte_fuer_225x225mm_drucker_20"/><text:bookmark-end text:name="d_objekte_fuer_225x225mm_drucker"/></text:h>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
      <text:p text:style-name="Horizontal_20_Line"/>
      <text:h text:style-name="Heading_20_2" text:outline-level="2"><text:bookmark-start text:name="__RefHeading___hilfsvorrichtungen_optional_21"/><text:bookmark-start text:name="hilfsvorrichtungen_optional"/>Hilfsvorrichtungen (Optional)<text:bookmark-end text:name="__RefHeading___hilfsvorrichtungen_optional_21"/><text:bookmark-end text:name="hilfsvorrichtungen_optional"/></text:h>
      <text:p text:style-name="Horizontal_20_Line"/>
      <table:table table:style-name="Table">
        <table:table-column/>
        <table:table-column/>
        <table:table-row>
          <table:table-cell office:value-type="string" table:style-name="tableheader"/>
          <table:table-cell office:value-type="string" table:style-name="tableheader"/>
        </table:table-row>
      </table:table>
      <text:p text:style-name="Horizontal_20_Line"/>
      <text:h text:style-name="Heading_20_1" text:outline-level="1"><text:bookmark-start text:name="__RefHeading___bildergalerie_22"/><text:bookmark-start text:name="bildergalerie"/>Bildergalerie<text:bookmark-end text:name="__RefHeading___bildergalerie_22"/><text:bookmark-end text:name="bildergaleri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16.8505pt" style:rel-width="4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7::29:07</meta:creation-date>
    <dc:creator>Generated</dc:creator>
    <dc:date>2026-09-14T17::29:07</dc:date>
    <dc:language>en-US</dc:language>
    <meta:editing-cycles>1</meta:editing-cycles>
    <meta:editing-duration>PT0S</meta:editing-duration>
    <dc:title>tannenbaumspitze</dc:title>
  </office:meta>
</office:document-meta>
</file>